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&quot;Times New Roman&quot;, serif" svg:font-family="'&quot;Times New Roman&quot;, serif'"/>
    <style:font-face style:name="Arial" svg:font-family="Arial"/>
    <style:font-face style:name="Calibri" svg:font-family="Calibri"/>
    <style:font-face style:name="Cambria" svg:font-family="Cambria"/>
    <style:font-face style:name="Garamond" svg:font-family="Garamond"/>
    <style:font-face style:name="Times New Roman" svg:font-family="'Times New Roman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44.7pt"/>
    </style:style>
    <style:style style:name="co2" style:family="table-column">
      <style:table-column-properties fo:break-before="auto" style:column-width="54.06pt"/>
    </style:style>
    <style:style style:name="co3" style:family="table-column">
      <style:table-column-properties fo:break-before="auto" style:column-width="102.39pt"/>
    </style:style>
    <style:style style:name="co4" style:family="table-column">
      <style:table-column-properties fo:break-before="auto" style:column-width="77.16pt"/>
    </style:style>
    <style:style style:name="co5" style:family="table-column">
      <style:table-column-properties fo:break-before="auto" style:column-width="162.14pt"/>
    </style:style>
    <style:style style:name="co6" style:family="table-column">
      <style:table-column-properties fo:break-before="auto" style:column-width="146.3pt"/>
    </style:style>
    <style:style style:name="co7" style:family="table-column">
      <style:table-column-properties fo:break-before="auto" style:column-width="156.39pt"/>
    </style:style>
    <style:style style:name="co8" style:family="table-column">
      <style:table-column-properties fo:break-before="auto" style:column-width="154.94pt"/>
    </style:style>
    <style:style style:name="co9" style:family="table-column">
      <style:table-column-properties fo:break-before="auto" style:column-width="168.01pt"/>
    </style:style>
    <style:style style:name="co10" style:family="table-column">
      <style:table-column-properties fo:break-before="auto" style:column-width="40.34pt"/>
    </style:style>
    <style:style style:name="co11" style:family="table-column">
      <style:table-column-properties fo:break-before="auto" style:column-width="72.79pt"/>
    </style:style>
    <style:style style:name="co12" style:family="table-column">
      <style:table-column-properties fo:break-before="auto" style:column-width="261.64pt"/>
    </style:style>
    <style:style style:name="co13" style:family="table-column">
      <style:table-column-properties fo:break-before="auto" style:column-width="227.06pt"/>
    </style:style>
    <style:style style:name="co14" style:family="table-column">
      <style:table-column-properties fo:break-before="auto" style:column-width="103.1pt"/>
    </style:style>
    <style:style style:name="co15" style:family="table-column">
      <style:table-column-properties fo:break-before="auto" style:column-width="96.6pt"/>
    </style:style>
    <style:style style:name="co16" style:family="table-column">
      <style:table-column-properties fo:break-before="auto" style:column-width="164.3pt"/>
    </style:style>
    <style:style style:name="co17" style:family="table-column">
      <style:table-column-properties fo:break-before="auto" style:column-width="95.16pt"/>
    </style:style>
    <style:style style:name="co18" style:family="table-column">
      <style:table-column-properties fo:break-before="auto" style:column-width="144.14pt"/>
    </style:style>
    <style:style style:name="co19" style:family="table-column">
      <style:table-column-properties fo:break-before="auto" style:column-width="139.8pt"/>
    </style:style>
    <style:style style:name="co20" style:family="table-column">
      <style:table-column-properties fo:break-before="auto" style:column-width="196.81pt"/>
    </style:style>
    <style:style style:name="co21" style:family="table-column">
      <style:table-column-properties fo:break-before="auto" style:column-width="166.51pt"/>
    </style:style>
    <style:style style:name="co22" style:family="table-column">
      <style:table-column-properties fo:break-before="auto" style:column-width="45.41pt"/>
    </style:style>
    <style:style style:name="ro1" style:family="table-row">
      <style:table-row-properties style:row-height="57pt" fo:break-before="auto" style:use-optimal-row-height="false"/>
    </style:style>
    <style:style style:name="ro2" style:family="table-row">
      <style:table-row-properties style:row-height="51pt" fo:break-before="auto" style:use-optimal-row-height="false"/>
    </style:style>
    <style:style style:name="ro3" style:family="table-row">
      <style:table-row-properties style:row-height="15.76pt" fo:break-before="auto" style:use-optimal-row-height="false"/>
    </style:style>
    <style:style style:name="ro4" style:family="table-row">
      <style:table-row-properties style:row-height="15pt" fo:break-before="auto" style:use-optimal-row-height="false"/>
    </style:style>
    <style:style style:name="ro5" style:family="table-row">
      <style:table-row-properties style:row-height="74.24pt" fo:break-before="auto" style:use-optimal-row-height="false"/>
    </style:style>
    <style:style style:name="ro6" style:family="table-row">
      <style:table-row-properties style:row-height="54pt" fo:break-before="auto" style:use-optimal-row-height="false"/>
    </style:style>
    <style:style style:name="ro7" style:family="table-row">
      <style:table-row-properties style:row-height="15pt" fo:break-before="auto" style:use-optimal-row-height="true"/>
    </style:style>
    <style:style style:name="ro8" style:family="table-row">
      <style:table-row-properties style:row-height="36.74pt" fo:break-before="auto" style:use-optimal-row-height="false"/>
    </style:style>
    <style:style style:name="ro9" style:family="table-row">
      <style:table-row-properties style:row-height="28.49pt" fo:break-before="auto" style:use-optimal-row-height="false"/>
    </style:style>
    <style:style style:name="ta1" style:family="table" style:master-page-name="PageStyle_5f_Lucca_20__28_2_29_">
      <style:table-properties table:display="true" style:writing-mode="lr-tb"/>
    </style:style>
    <style:style style:name="ta2" style:family="table" style:master-page-name="PageStyle_5f_Livorno_20__28_6A_29_">
      <style:table-properties table:display="true" style:writing-mode="lr-tb"/>
    </style:style>
    <style:style style:name="ta3" style:family="table" style:master-page-name="PageStyle_5f_Cecina-Piombino-Portoferraio_20__28_6B_29_">
      <style:table-properties table:display="true" style:writing-mode="lr-tb"/>
    </style:style>
    <style:style style:name="ta4" style:family="table" style:master-page-name="PageStyle_5f_Massa_20__28_1_29_">
      <style:table-properties table:display="true" style:writing-mode="lr-tb" tableooo:tab-color="#008080"/>
    </style:style>
    <style:style style:name="ta5" style:family="table" style:master-page-name="PageStyle_5f_Pontedera-Pisa-Volterra_20__28_5_29_">
      <style:table-properties table:display="true" style:writing-mode="lr-tb"/>
    </style:style>
    <style:style style:name="ta6" style:family="table" style:master-page-name="PageStyle_5f_Versilia_20__28_12_29_">
      <style:table-properties table:display="true" style:writing-mode="lr-tb" tableooo:tab-color="#008080"/>
    </style:style>
    <number:number-style style:name="N1">
      <number:number number:decimal-places="0" loext:min-decimal-places="0" number:min-integer-digits="1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fo:background-color="#93c47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2" style:family="table-cell" style:parent-style-name="Default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" style:family="table-cell" style:parent-style-name="Default">
      <style:table-cell-properties fo:border-bottom="none" fo:background-color="#d0e0e3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Default">
      <style:table-cell-properties fo:border-bottom="none" fo:background-color="#d0e0e3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fo:border-bottom="none" fo:background-color="#d0e0e3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8" style:family="table-cell" style:parent-style-name="Default" style:data-style-name="N12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0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 style:data-style-name="N125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25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6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7" style:family="table-cell" style:parent-style-name="Default" style:data-style-name="N12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8" style:family="table-cell" style:parent-style-name="Default" style:data-style-name="N126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9" style:family="table-cell" style:parent-style-name="Default" style:data-style-name="N127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0" style:family="table-cell" style:parent-style-name="Default" style:data-style-name="N125">
      <style:table-cell-properties fo:border-bottom="none" fo:background-color="#d0e0e3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31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3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ce3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Default">
      <style:table-cell-properties fo:border-bottom="none" fo:background-color="#d0e0e3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Arial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8" style:family="table-cell" style:parent-style-name="Default">
      <style:table-cell-properties fo:border-bottom="none" fo:background-color="#d0e0e3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Arial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Arial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40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4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aramond" fo:font-size="10pt" fo:font-style="normal" fo:text-shadow="none" style:text-underline-style="none" fo:font-weight="bold" style:font-size-asian="10pt" style:font-style-asian="normal" style:font-weight-asian="bold" style:font-name-complex="Garamond" style:font-size-complex="10pt" style:font-style-complex="normal" style:font-weight-complex="bold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>
      <style:table-cell-properties fo:border-bottom="none" fo:background-color="#d0e0e3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Default" style:data-style-name="N4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 style:data-style-name="N4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4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5" style:family="table-cell" style:parent-style-name="Default" style:data-style-name="N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6" style:family="table-cell" style:parent-style-name="Default" style:data-style-name="N4">
      <style:table-cell-properties fo:border-bottom="none" fo:background-color="#d0e0e3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aramond" fo:font-size="10pt" fo:font-style="normal" fo:text-shadow="none" style:text-underline-style="none" fo:font-weight="bold" style:font-size-asian="10pt" style:font-style-asian="normal" style:font-weight-asian="bold" style:font-name-complex="Garamond" style:font-size-complex="10pt" style:font-style-complex="normal" style:font-weight-complex="bold"/>
    </style:style>
    <style:style style:name="ce5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9" style:family="table-cell" style:parent-style-name="Default">
      <style:table-cell-properties fo:border-bottom="none" fo:background-color="#d0e0e3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Arial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4" style:family="table-cell" style:parent-style-name="Default">
      <style:table-cell-properties fo:background-color="#b6d7a8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65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6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8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78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2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3" style:family="table-cell" style:parent-style-name="Default" style:data-style-name="N4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85" style:family="table-cell" style:parent-style-name="Default" style:data-style-name="N4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86" style:family="table-cell" style:parent-style-name="Default" style:data-style-name="N4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87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89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90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1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92" style:family="table-cell" style:parent-style-name="Default" style:data-style-name="N125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93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94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aramond" fo:font-size="8pt" fo:font-style="normal" fo:text-shadow="none" style:text-underline-style="none" fo:font-weight="normal" style:font-size-asian="8pt" style:font-style-asian="normal" style:font-weight-asian="normal" style:font-name-complex="Garamond" style:font-size-complex="8pt" style:font-style-complex="normal" style:font-weight-complex="normal"/>
    </style:style>
    <style:style style:name="ce95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Garamond" fo:font-size="8pt" fo:font-style="normal" fo:text-shadow="none" style:text-underline-style="none" fo:font-weight="normal" style:font-size-asian="8pt" style:font-style-asian="normal" style:font-weight-asian="normal" style:font-name-complex="Garamond" style:font-size-complex="8pt" style:font-style-complex="normal" style:font-weight-complex="normal"/>
    </style:style>
    <style:style style:name="ce96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Garamond" fo:font-size="8pt" fo:font-style="normal" fo:text-shadow="none" style:text-underline-style="none" fo:font-weight="normal" style:font-size-asian="8pt" style:font-style-asian="normal" style:font-weight-asian="normal" style:font-name-complex="Garamond" style:font-size-complex="8pt" style:font-style-complex="normal" style:font-weight-complex="normal"/>
    </style:style>
    <style:style style:name="ce97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8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9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0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1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02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3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4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5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6" style:family="table-cell" style:parent-style-name="Default" style:data-style-name="N4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7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8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aramond" fo:font-size="8pt" fo:font-style="normal" fo:text-shadow="none" style:text-underline-style="none" fo:font-weight="normal" style:font-size-asian="8pt" style:font-style-asian="normal" style:font-weight-asian="normal" style:font-name-complex="Garamond" style:font-size-complex="8pt" style:font-style-complex="normal" style:font-weight-complex="normal"/>
    </style:style>
    <style:style style:name="ce11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aramond" fo:font-size="8pt" fo:font-style="normal" fo:text-shadow="none" style:text-underline-style="none" fo:font-weight="normal" style:font-size-asian="8pt" style:font-style-asian="normal" style:font-weight-asian="normal" style:font-name-complex="Garamond" style:font-size-complex="8pt" style:font-style-complex="normal" style:font-weight-complex="normal"/>
    </style:style>
    <style:style style:name="ce111" style:family="table-cell" style:parent-style-name="Default" style:data-style-name="N4">
      <style:table-cell-properties fo:background-color="#d0e0e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aramond" fo:font-size="8pt" fo:font-style="normal" fo:text-shadow="none" style:text-underline-style="none" fo:font-weight="normal" style:font-size-asian="8pt" style:font-style-asian="normal" style:font-weight-asian="normal" style:font-name-complex="Garamond" style:font-size-complex="8pt" style:font-style-complex="normal" style:font-weight-complex="normal"/>
    </style:style>
    <style:style style:name="ce112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Garamond" fo:font-size="8pt" fo:font-style="normal" fo:text-shadow="none" style:text-underline-style="none" fo:font-weight="normal" style:font-size-asian="8pt" style:font-style-asian="normal" style:font-weight-asian="normal" style:font-name-complex="Garamond" style:font-size-complex="8pt" style:font-style-complex="normal" style:font-weight-complex="normal"/>
    </style:style>
    <style:style style:name="ce11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7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9" style:family="table-cell" style:parent-style-name="Default">
      <style:table-cell-properties fo:background-color="#d0e0e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2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2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25" style:family="table-cell" style:parent-style-name="Default">
      <style:table-cell-properties fo:background-color="#d0e0e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2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Arial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7" style:family="table-cell" style:parent-style-name="Default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Arial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Arial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9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Arial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30" style:family="table-cell" style:parent-style-name="Default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31" style:family="table-cell" style:parent-style-name="Default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37" style:family="table-cell" style:parent-style-name="Default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4" style:family="table-cell" style:parent-style-name="Default">
      <style:table-cell-properties fo:background-color="#d0e0e3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5" style:family="table-cell" style:parent-style-name="Default" style:data-style-name="N128">
      <style:table-cell-properties fo:border-bottom="none" fo:background-color="#d0e0e3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6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47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italic" fo:text-shadow="none" style:text-underline-style="none" fo:font-weight="bold" style:font-size-asian="14pt" style:font-style-asian="italic" style:font-weight-asian="bold" style:font-name-complex="Arial" style:font-size-complex="14pt" style:font-style-complex="italic" style:font-weight-complex="bold"/>
    </style:style>
    <style:style style:name="ce148" style:family="table-cell" style:parent-style-name="Default" style:data-style-name="N125">
      <style:table-cell-properties fo:background-color="#d0e0e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14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0" style:family="table-cell" style:parent-style-name="Default">
      <style:table-cell-properties fo:border-bottom="0.74pt solid #000000" fo:background-color="#d0e0e3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1" style:family="table-cell" style:parent-style-name="Default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3" style:family="table-cell" style:parent-style-name="Default">
      <style:table-cell-properties fo:border-bottom="0.74pt solid #000000" fo:background-color="#d0e0e3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Arial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54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5" style:family="table-cell" style:parent-style-name="Default" style:data-style-name="N4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5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57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58" style:family="table-cell" style:parent-style-name="Default">
      <style:table-cell-properties fo:background-color="#b6d7a8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bold" style:font-size-asian="18pt" style:font-style-asian="normal" style:font-weight-asian="bold" style:font-name-complex="Times New Roman" style:font-size-complex="18pt" style:font-style-complex="normal" style:font-weight-complex="bold"/>
    </style:style>
    <style:style style:name="ce159" style:family="table-cell" style:parent-style-name="Default">
      <style:table-cell-properties fo:border-bottom="0.74pt solid #000000" fo:background-color="#d0e0e3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c0c0c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6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c0c0c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1" style:family="table-cell" style:parent-style-name="Default">
      <style:table-cell-properties fo:border-bottom="0.74pt solid #000000" fo:background-color="#d0e0e3" style:diagonal-bl-tr="none" style:diagonal-tl-br="none" style:text-align-source="fix" style:repeat-content="false" fo:wrap-option="wrap" fo:border-left="0.74pt solid #c0c0c0" style:direction="ltr" fo:border-right="0.74pt solid #000000" style:rotation-angle="0" style:rotation-align="none" style:shrink-to-fit="false" fo:border-top="0.74pt solid #c0c0c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6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6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70" style:family="table-cell" style:parent-style-name="Default" style:data-style-name="N4">
      <style:table-cell-properties fo:border-bottom="0.74pt solid #000000" fo:background-color="#d0e0e3" style:diagonal-bl-tr="none" style:diagonal-tl-br="none" style:text-align-source="fix" style:repeat-content="false" fo:wrap-option="wrap" fo:border-left="0.74pt solid #c0c0c0" style:direction="ltr" fo:border-right="0.74pt solid #000000" style:rotation-angle="0" style:rotation-align="none" style:shrink-to-fit="false" fo:border-top="0.74pt solid #c0c0c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1" style:family="table-cell" style:parent-style-name="Default" style:data-style-name="N125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72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73" style:family="table-cell" style:parent-style-name="Default" style:data-style-name="N125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74" style:family="table-cell" style:parent-style-name="Default" style:data-style-name="N127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7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c0c0c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c0c0c0" style:direction="ltr" fo:border-right="0.74pt solid #000000" style:rotation-angle="0" style:rotation-align="none" style:shrink-to-fit="false" fo:border-top="0.74pt solid #c0c0c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c0c0c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Arial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7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c0c0c0" style:direction="ltr" fo:border-right="0.74pt solid #000000" style:rotation-angle="0" style:rotation-align="none" style:shrink-to-fit="false" fo:border-top="0.74pt solid #c0c0c0" style:vertical-align="bottom" loext:vertical-justify="auto"/>
      <style:paragraph-properties fo:text-align="center" css3t:text-justify="auto" fo:margin-left="0pt" style:writing-mode="page"/>
      <style:text-properties fo:color="#0000ff" style:text-outline="false" style:text-line-through-style="none" style:text-line-through-type="none" style:font-name="Arial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80" style:family="table-cell" style:parent-style-name="Default">
      <style:table-cell-properties style:diagonal-bl-tr="none" style:diagonal-tl-br="none" style:text-align-source="fix" style:repeat-content="false" fo:wrap-option="no-wrap" fo:border="0.74pt solid #c0c0c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c0c0c0" style:direction="ltr" fo:border-right="0.74pt solid #c0c0c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2" style:family="table-cell" style:parent-style-name="Default">
      <style:table-cell-properties fo:border-bottom="0.74pt solid #c0c0c0" style:diagonal-bl-tr="none" style:diagonal-tl-br="none" style:text-align-source="fix" style:repeat-content="false" fo:wrap-option="no-wrap" fo:border-left="0.74pt solid #c0c0c0" style:direction="ltr" fo:border-right="0.74pt solid #c0c0c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3" style:family="table-cell" style:parent-style-name="Default">
      <style:table-cell-properties fo:border-bottom="0.74pt solid #c0c0c0" style:diagonal-bl-tr="none" style:diagonal-tl-br="none" style:text-align-source="fix" style:repeat-content="false" fo:wrap-option="no-wrap" fo:border-left="none" style:direction="ltr" fo:border-right="0.74pt solid #c0c0c0" style:rotation-angle="0" style:rotation-align="none" style:shrink-to-fit="false" fo:border-top="0.74pt solid #c0c0c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c0c0c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5" style:family="table-cell" style:parent-style-name="Default">
      <style:table-cell-properties fo:border-bottom="0.74pt solid #c0c0c0" style:diagonal-bl-tr="none" style:diagonal-tl-br="none" style:text-align-source="fix" style:repeat-content="false" fo:wrap-option="no-wrap" fo:border-left="none" style:direction="ltr" fo:border-right="0.74pt solid #c0c0c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6" style:family="table-cell" style:parent-style-name="Default" style:data-style-name="N4">
      <style:table-cell-properties fo:border-bottom="0.74pt solid #c0c0c0" style:diagonal-bl-tr="none" style:diagonal-tl-br="none" style:text-align-source="fix" style:repeat-content="false" fo:wrap-option="no-wrap" fo:border-left="none" style:direction="ltr" fo:border-right="0.74pt solid #c0c0c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0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1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2" style:family="table-cell" style:parent-style-name="Default" style:data-style-name="N129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3" style:family="table-cell" style:parent-style-name="Default" style:data-style-name="N12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4" style:family="table-cell" style:parent-style-name="Default" style:data-style-name="N128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5" style:family="table-cell" style:parent-style-name="Default" style:data-style-name="N12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7" style:family="table-cell" style:parent-style-name="Default" style:data-style-name="N128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8" style:family="table-cell" style:parent-style-name="Default" style:data-style-name="N125">
      <style:table-cell-properties fo:background-color="#d0e0e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99" style:family="table-cell" style:parent-style-name="Default" style:data-style-name="N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0" style:family="table-cell" style:parent-style-name="Default" style:data-style-name="N128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4" style:family="table-cell" style:parent-style-name="Default">
      <style:table-cell-properties fo:background-color="#d0e0e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solid" style:text-underline-width="auto" style:text-underline-color="font-color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06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7" style:family="table-cell" style:parent-style-name="Default">
      <style:table-cell-properties fo:background-color="#00ff0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svg:stroke-width="0pt" draw:fill="none" draw:textarea-vertical-align="middle" draw:auto-grow-height="false" draw:fit-to-size="false" style:shrink-to-fit="false" fo:min-height="0pt" fo:min-width="0pt" fo:padding-top="7.2pt" fo:padding-bottom="7.2pt" fo:padding-left="7.2pt" fo:padding-right="7.2pt" fo:wrap-option="wrap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text-shadow="none" style:font-style-complex="normal" fo:font-size="18pt" fo:font-weight="bold" style:text-underline-style="none" style:text-underline-color="font-color" style:text-line-through-type="none" fo:font-style="normal" style:text-outline="false" fo:color="#000000" style:text-position="0% 100%" style:font-name-complex="Times New Roman" style:font-size-asian="18pt" style:font-size-complex="18pt" style:font-weight-asian="bold" style:font-weight-complex="bold" style:font-style-asian="normal" style:font-name="Times New Roman"/>
    </style:style>
    <style:style style:name="T2" style:family="text">
      <style:text-properties fo:text-shadow="none" fo:font-size="18pt" fo:font-weight="bold" style:text-underline-style="none" style:text-underline-color="font-color" style:text-line-through-type="none" style:text-outline="false" fo:color="#000000" style:text-position="0% 100%" style:font-name-complex="Times New Roman" style:font-size-asian="18pt" style:font-size-complex="18pt" style:font-weight-asian="bold" style:font-weight-complex="bold" style:font-name="Times New Roman" fo:font-style="italic" style:font-style-asian="italic" style:font-style-complex="italic"/>
    </style:style>
    <style:style style:name="T3" style:family="text">
      <style:text-properties fo:text-shadow="none" fo:font-size="18pt" fo:font-weight="bold" style:text-underline-style="none" style:text-underline-color="font-color" style:text-line-through-type="none" style:text-outline="false" fo:color="#000000" style:text-position="0% 100%" style:font-name-complex="Times New Roman" style:font-size-asian="18pt" style:font-size-complex="18pt" style:font-weight-asian="bold" style:font-weight-complex="bold" style:font-name="Times New Roman" fo:font-style="normal" style:font-style-asian="normal" style:font-style-complex="normal"/>
    </style:style>
    <style:style style:name="T4" style:family="text">
      <style:text-properties fo:text-shadow="none" style:font-style-complex="normal" fo:font-size="18pt" fo:font-weight="bold" style:text-underline-style="none" style:text-underline-color="font-color" style:text-line-through-type="none" fo:font-style="normal" style:text-outline="false" fo:color="#000000" style:text-position="0% 100%" style:font-name-complex="&quot;Times New Roman&quot;, serif" style:font-size-asian="18pt" style:font-size-complex="18pt" style:font-weight-asian="bold" style:font-weight-complex="bold" style:font-style-asian="normal" style:font-name="&quot;Times New Roman&quot;, serif"/>
    </style:style>
    <style:style style:name="T5" style:family="text">
      <style:text-properties fo:text-shadow="none" fo:font-size="18pt" fo:font-weight="bold" style:text-underline-style="none" style:text-underline-color="font-color" style:text-line-through-type="none" style:text-outline="false" fo:color="#000000" style:text-position="0% 100%" style:font-name-complex="&quot;Times New Roman&quot;, serif" style:font-size-asian="18pt" style:font-size-complex="18pt" style:font-weight-asian="bold" style:font-weight-complex="bold" style:font-name="&quot;Times New Roman&quot;, serif" fo:font-style="italic" style:font-style-asian="italic" style:font-style-complex="italic"/>
    </style:style>
    <style:style style:name="T6" style:family="text">
      <style:text-properties fo:text-shadow="none" fo:font-size="18pt" fo:font-weight="bold" style:text-underline-style="none" style:text-underline-color="font-color" style:text-line-through-type="none" style:text-outline="false" fo:color="#000000" style:text-position="0% 100%" style:font-name-complex="&quot;Times New Roman&quot;, serif" style:font-size-asian="18pt" style:font-size-complex="18pt" style:font-weight-asian="bold" style:font-weight-complex="bold" style:font-name="&quot;Times New Roman&quot;, serif" fo:font-style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Lucca (2)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6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10" table:number-rows-spanned="1">
            <text:p><text:span text:style-name="T1">D. Lgs. n. 33/2013 – art. 26/27 (</text:span><text:span text:style-name="T2">concessione sovvenzioni, contributi, sussidi, vantaggi economic</text:span><text:span text:style-name="T3">i)</text:span></text:p>
          </table:table-cell>
          <table:covered-table-cell table:number-columns-repeated="8" table:style-name="ce8"/>
          <table:covered-table-cell table:style-name="ce36"/>
          <table:table-cell table:style-name="ce40" table:number-columns-repeated="16"/>
          <table:table-cell table:number-columns-repeated="998"/>
        </table:table-row>
        <table:table-row table:style-name="ro2">
          <table:table-cell table:style-name="ce2" office:value-type="string" calcext:value-type="string">
            <text:p>n. assistiti (per l'anno _______)</text:p>
          </table:table-cell>
          <table:table-cell table:style-name="ce2" office:value-type="string" calcext:value-type="string">
            <text:p>indicazione ex asl</text:p>
          </table:table-cell>
          <table:table-cell table:style-name="ce2" office:value-type="string" calcext:value-type="string">
            <text:p>codice fornitore</text:p>
          </table:table-cell>
          <table:table-cell table:style-name="ce2" office:value-type="string" calcext:value-type="string">
            <text:p>IMPRESA/ENTE/SOGGETTO ANONIMO (ai sensi dell'art. 26 D.lgs 33/2013)</text:p>
          </table:table-cell>
          <table:table-cell table:style-name="ce2" office:value-type="string" calcext:value-type="string">
            <text:p>DATI FISCALI (SOLO IN CASO DI IMPRESE/ENTE)</text:p>
          </table:table-cell>
          <table:table-cell table:style-name="ce24" office:value-type="string" calcext:value-type="string">
            <text:p>IMPORTO DEL VANTAGGIO ECONOMICO CORRISPOSTO (COMPLESSIVO NELL'ANNO SOLARE)</text:p>
          </table:table-cell>
          <table:table-cell table:style-name="ce2" office:value-type="string" calcext:value-type="string">
            <text:p>NORMA/TITOLO A BASE DELL'ATTRIBUZIONE</text:p>
          </table:table-cell>
          <table:table-cell table:style-name="ce2" office:value-type="string" calcext:value-type="string">
            <text:p>UFFICIO/FUNZIONARIO/DIRIGENTE RESPONSABILE DEL PROCEDIMENTO AMMINISTRATIVO</text:p>
          </table:table-cell>
          <table:table-cell table:style-name="ce2" office:value-type="string" calcext:value-type="string">
            <text:p>MODALITA' SEGUITA PER L'INDIVIDUAZIONE DEL BENEFICIARIO</text:p>
          </table:table-cell>
          <table:table-cell table:style-name="ce2" office:value-type="string" calcext:value-type="string">
            <text:p>LINK AL PROGETTO SELEZIONATO E CURRICULUM DEL SOGGETTO INCARICATO</text:p>
          </table:table-cell>
          <table:table-cell table:style-name="ce40" table:number-columns-repeated="16"/>
          <table:table-cell table:number-columns-repeated="998"/>
        </table:table-row>
        <table:table-row table:style-name="ro2">
          <table:table-cell table:style-name="ce3" office:value-type="float" office:value="1" calcext:value-type="float">
            <text:p>1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0747" calcext:value-type="float">
            <text:p>170747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number-columns-repeated="2" table:style-name="ce3" office:value-type="float" office:value="2" calcext:value-type="float">
            <text:p>2</text:p>
          </table:table-cell>
          <table:table-cell table:style-name="ce9" office:value-type="float" office:value="168743" calcext:value-type="float">
            <text:p>168743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6" office:value-type="currency" office:currency="EUR" office:value="885.18" calcext:value-type="currency">
            <text:p>€ 885.18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" calcext:value-type="float">
            <text:p>3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710" calcext:value-type="float">
            <text:p>164710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4" calcext:value-type="float">
            <text:p>4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920" calcext:value-type="float">
            <text:p>164920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6" office:value-type="currency" office:currency="EUR" office:value="167.73" calcext:value-type="currency">
            <text:p>€ 167.73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5" calcext:value-type="float">
            <text:p>5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6411" calcext:value-type="float">
            <text:p>176411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6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" calcext:value-type="float">
            <text:p>6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5738" calcext:value-type="float">
            <text:p>175738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" calcext:value-type="float">
            <text:p>7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676" calcext:value-type="float">
            <text:p>164676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" calcext:value-type="float">
            <text:p>8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8742" calcext:value-type="float">
            <text:p>168742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" calcext:value-type="float">
            <text:p>9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0069" calcext:value-type="float">
            <text:p>170069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" calcext:value-type="float">
            <text:p>10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921" calcext:value-type="float">
            <text:p>164921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" calcext:value-type="float">
            <text:p>11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1454" calcext:value-type="float">
            <text:p>171454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6" office:value-type="currency" office:currency="EUR" office:value="161.31" calcext:value-type="currency">
            <text:p>€ 161.31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" calcext:value-type="float">
            <text:p>12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4444" calcext:value-type="float">
            <text:p>17444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" calcext:value-type="float">
            <text:p>13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3891" calcext:value-type="float">
            <text:p>173891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" calcext:value-type="float">
            <text:p>14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5118" calcext:value-type="float">
            <text:p>175118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6" office:value-type="currency" office:currency="EUR" office:value="989.32" calcext:value-type="currency">
            <text:p>€ 989.32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5" calcext:value-type="float">
            <text:p>15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6953" calcext:value-type="float">
            <text:p>176953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6" office:value-type="currency" office:currency="EUR" office:value="316.45" calcext:value-type="currency">
            <text:p>€ 316.45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6" calcext:value-type="float">
            <text:p>16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5739" calcext:value-type="float">
            <text:p>175739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6" office:value-type="currency" office:currency="EUR" office:value="781.05" calcext:value-type="currency">
            <text:p>€ 781.05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7" calcext:value-type="float">
            <text:p>17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931" calcext:value-type="float">
            <text:p>164931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6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8" calcext:value-type="float">
            <text:p>18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2006" calcext:value-type="float">
            <text:p>172006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6" office:value-type="currency" office:currency="EUR" office:value="255.88" calcext:value-type="currency">
            <text:p>€ 255.88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9" calcext:value-type="float">
            <text:p>19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932" calcext:value-type="float">
            <text:p>164932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0" calcext:value-type="float">
            <text:p>20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4442" calcext:value-type="float">
            <text:p>174442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1" calcext:value-type="float">
            <text:p>21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3890" calcext:value-type="float">
            <text:p>173890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2" calcext:value-type="float">
            <text:p>22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886" calcext:value-type="float">
            <text:p>164886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3" calcext:value-type="float">
            <text:p>23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862" calcext:value-type="float">
            <text:p>164862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7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4" calcext:value-type="float">
            <text:p>24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6952" calcext:value-type="float">
            <text:p>176952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5" calcext:value-type="float">
            <text:p>25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855" calcext:value-type="float">
            <text:p>16485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6" calcext:value-type="float">
            <text:p>26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835" calcext:value-type="float">
            <text:p>164835</text:p>
          </table:table-cell>
          <table:table-cell table:style-name="ce11" office:value-type="string" calcext:value-type="string">
            <text:p>SOGGETTO ANONIMO</text:p>
          </table:table-cell>
          <table:table-cell table:style-name="ce18"/>
          <table:table-cell table:style-name="ce26" office:value-type="currency" office:currency="EUR" office:value="431.58" calcext:value-type="currency">
            <text:p>€ 431.58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7" calcext:value-type="float">
            <text:p>27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1426" calcext:value-type="float">
            <text:p>17142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8" calcext:value-type="float">
            <text:p>28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867" calcext:value-type="float">
            <text:p>164867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9" calcext:value-type="float">
            <text:p>29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8736" calcext:value-type="float">
            <text:p>168736</text:p>
          </table:table-cell>
          <table:table-cell table:style-name="ce11" office:value-type="string" calcext:value-type="string">
            <text:p>SOGGETTO ANONIMO</text:p>
          </table:table-cell>
          <table:table-cell table:style-name="ce18"/>
          <table:table-cell table:style-name="ce26" office:value-type="currency" office:currency="EUR" office:value="1160" calcext:value-type="currency">
            <text:p>€ 1,160.00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0" calcext:value-type="float">
            <text:p>30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1753" calcext:value-type="float">
            <text:p>171753</text:p>
          </table:table-cell>
          <table:table-cell table:style-name="ce11" office:value-type="string" calcext:value-type="string">
            <text:p>SOGGETTO ANONIMO</text:p>
          </table:table-cell>
          <table:table-cell table:style-name="ce18"/>
          <table:table-cell table:style-name="ce26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1" calcext:value-type="float">
            <text:p>31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667" calcext:value-type="float">
            <text:p>164667</text:p>
          </table:table-cell>
          <table:table-cell table:style-name="ce11" office:value-type="string" calcext:value-type="string">
            <text:p>SOGGETTO ANONIMO</text:p>
          </table:table-cell>
          <table:table-cell table:style-name="ce18"/>
          <table:table-cell table:style-name="ce26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2" calcext:value-type="float">
            <text:p>32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958" calcext:value-type="float">
            <text:p>164958</text:p>
          </table:table-cell>
          <table:table-cell table:style-name="ce11" office:value-type="string" calcext:value-type="string">
            <text:p>SOGGETTO ANONIMO</text:p>
          </table:table-cell>
          <table:table-cell table:style-name="ce18"/>
          <table:table-cell table:style-name="ce26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3" calcext:value-type="float">
            <text:p>33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9591" calcext:value-type="float">
            <text:p>169591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4" calcext:value-type="float">
            <text:p>34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5736" calcext:value-type="float">
            <text:p>175736</text:p>
          </table:table-cell>
          <table:table-cell table:style-name="ce11" office:value-type="string" calcext:value-type="string">
            <text:p>SOGGETTO ANONIMO</text:p>
          </table:table-cell>
          <table:table-cell table:style-name="ce18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5" calcext:value-type="float">
            <text:p>35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5737" calcext:value-type="float">
            <text:p>175737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6" calcext:value-type="float">
            <text:p>36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960" calcext:value-type="float">
            <text:p>164960</text:p>
          </table:table-cell>
          <table:table-cell table:style-name="ce11" office:value-type="string" calcext:value-type="string">
            <text:p>SOGGETTO ANONIMO</text:p>
          </table:table-cell>
          <table:table-cell table:style-name="ce18"/>
          <table:table-cell table:style-name="ce26" office:value-type="currency" office:currency="EUR" office:value="185.86" calcext:value-type="currency">
            <text:p>€ 185.86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7" calcext:value-type="float">
            <text:p>37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961" calcext:value-type="float">
            <text:p>164961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8" calcext:value-type="float">
            <text:p>38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714" calcext:value-type="float">
            <text:p>16471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9" calcext:value-type="float">
            <text:p>39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5740" calcext:value-type="float">
            <text:p>175740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40" calcext:value-type="float">
            <text:p>40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950" calcext:value-type="float">
            <text:p>164950</text:p>
          </table:table-cell>
          <table:table-cell table:style-name="ce11" office:value-type="string" calcext:value-type="string">
            <text:p>SOGGETTO ANONIMO</text:p>
          </table:table-cell>
          <table:table-cell table:style-name="ce19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41" calcext:value-type="float">
            <text:p>41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532" calcext:value-type="float">
            <text:p>164532</text:p>
          </table:table-cell>
          <table:table-cell table:style-name="ce11" office:value-type="string" calcext:value-type="string">
            <text:p>SOGGETTO ANONIMO</text:p>
          </table:table-cell>
          <table:table-cell table:style-name="ce19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42" calcext:value-type="float">
            <text:p>42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8364" calcext:value-type="float">
            <text:p>178364</text:p>
          </table:table-cell>
          <table:table-cell table:style-name="ce11" office:value-type="string" calcext:value-type="string">
            <text:p>SOGGETTO ANONIMO</text:p>
          </table:table-cell>
          <table:table-cell table:style-name="ce19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43" calcext:value-type="float">
            <text:p>43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5895" calcext:value-type="float">
            <text:p>17589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44" calcext:value-type="float">
            <text:p>44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5893" calcext:value-type="float">
            <text:p>175893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45" calcext:value-type="float">
            <text:p>45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3395" calcext:value-type="float">
            <text:p>17339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46" calcext:value-type="float">
            <text:p>46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5493" calcext:value-type="float">
            <text:p>175493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47" calcext:value-type="float">
            <text:p>47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0419" calcext:value-type="float">
            <text:p>170419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48" calcext:value-type="float">
            <text:p>48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1331" calcext:value-type="float">
            <text:p>171331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49" calcext:value-type="float">
            <text:p>49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3751" calcext:value-type="float">
            <text:p>163751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23.94" calcext:value-type="currency">
            <text:p>€ 123.94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50" calcext:value-type="float">
            <text:p>50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2441" calcext:value-type="float">
            <text:p>172441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51" calcext:value-type="float">
            <text:p>51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7397" calcext:value-type="float">
            <text:p>177397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52" calcext:value-type="float">
            <text:p>52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7889" calcext:value-type="float">
            <text:p>177889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53" calcext:value-type="float">
            <text:p>53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64930" calcext:value-type="float">
            <text:p>164930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54" calcext:value-type="float">
            <text:p>54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77888" calcext:value-type="float">
            <text:p>177888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6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55" calcext:value-type="float">
            <text:p>55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75894" calcext:value-type="float">
            <text:p>17589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56" calcext:value-type="float">
            <text:p>56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7887" calcext:value-type="float">
            <text:p>177887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57" calcext:value-type="float">
            <text:p>57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8748" calcext:value-type="float">
            <text:p>168748</text:p>
          </table:table-cell>
          <table:table-cell table:style-name="ce11" office:value-type="string" calcext:value-type="string">
            <text:p>SOGGETTO ANONIMO</text:p>
          </table:table-cell>
          <table:table-cell table:style-name="ce18"/>
          <table:table-cell table:style-name="ce26" office:value-type="currency" office:currency="EUR" office:value="15.48" calcext:value-type="currency">
            <text:p>€ 15.48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58" calcext:value-type="float">
            <text:p>58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8410" calcext:value-type="float">
            <text:p>178410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59" calcext:value-type="float">
            <text:p>59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78363" calcext:value-type="float">
            <text:p>178363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0" calcext:value-type="float">
            <text:p>60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78361" calcext:value-type="float">
            <text:p>178361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1" calcext:value-type="float">
            <text:p>61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78364" calcext:value-type="float">
            <text:p>17836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2" calcext:value-type="float">
            <text:p>62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78362" calcext:value-type="float">
            <text:p>178362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3" calcext:value-type="float">
            <text:p>63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75894" calcext:value-type="float">
            <text:p>17589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201.42" calcext:value-type="currency">
            <text:p>€ 201.42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4" calcext:value-type="float">
            <text:p>64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5894" calcext:value-type="float">
            <text:p>17589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5" calcext:value-type="float">
            <text:p>65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0012" calcext:value-type="float">
            <text:p>180012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41.32" calcext:value-type="currency">
            <text:p>€ 41.32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6" calcext:value-type="float">
            <text:p>66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79933" calcext:value-type="float">
            <text:p>179933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6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7" calcext:value-type="float">
            <text:p>67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0840" calcext:value-type="float">
            <text:p>180840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8" calcext:value-type="float">
            <text:p>68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79934" calcext:value-type="float">
            <text:p>17993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9" calcext:value-type="float">
            <text:p>69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1912" calcext:value-type="float">
            <text:p>181912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0" calcext:value-type="float">
            <text:p>70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1911" calcext:value-type="float">
            <text:p>181911</text:p>
          </table:table-cell>
          <table:table-cell table:style-name="ce11" office:value-type="string" calcext:value-type="string">
            <text:p>SOGGETTO ANONIMO</text:p>
          </table:table-cell>
          <table:table-cell table:style-name="ce18"/>
          <table:table-cell table:style-name="ce26" office:value-type="currency" office:currency="EUR" office:value="185.94" calcext:value-type="currency">
            <text:p>€ 185.94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1" calcext:value-type="float">
            <text:p>71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56998" calcext:value-type="float">
            <text:p>156998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2" calcext:value-type="float">
            <text:p>72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2974" calcext:value-type="float">
            <text:p>18297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3" calcext:value-type="float">
            <text:p>73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2918" calcext:value-type="float">
            <text:p>182918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4" calcext:value-type="float">
            <text:p>74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3670" calcext:value-type="float">
            <text:p>183670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6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5" calcext:value-type="float">
            <text:p>75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3669" calcext:value-type="float">
            <text:p>183669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6" calcext:value-type="float">
            <text:p>76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3671" calcext:value-type="float">
            <text:p>183671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7" calcext:value-type="float">
            <text:p>77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84478" calcext:value-type="float">
            <text:p>184478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8" calcext:value-type="float">
            <text:p>78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84479" calcext:value-type="float">
            <text:p>184479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9" calcext:value-type="float">
            <text:p>79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4599" calcext:value-type="float">
            <text:p>184599</text:p>
          </table:table-cell>
          <table:table-cell table:style-name="ce11" office:value-type="string" calcext:value-type="string">
            <text:p>SOGGETTO ANONIMO</text:p>
          </table:table-cell>
          <table:table-cell table:style-name="ce9"/>
          <table:table-cell table:style-name="ce26" office:value-type="currency" office:currency="EUR" office:value="1353.81" calcext:value-type="currency">
            <text:p>€ 1,353.81</text:p>
          </table:table-cell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0" calcext:value-type="float">
            <text:p>80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79934" calcext:value-type="float">
            <text:p>17993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1" calcext:value-type="float">
            <text:p>81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5184" calcext:value-type="float">
            <text:p>185184</text:p>
          </table:table-cell>
          <table:table-cell table:style-name="ce11" office:value-type="string" calcext:value-type="string">
            <text:p>SOGGETTO ANONIMO</text:p>
          </table:table-cell>
          <table:table-cell table:style-name="ce18"/>
          <table:table-cell table:style-name="ce26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2" calcext:value-type="float">
            <text:p>82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76410" calcext:value-type="float">
            <text:p>176410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3" calcext:value-type="float">
            <text:p>83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5185" calcext:value-type="float">
            <text:p>18518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4" calcext:value-type="float">
            <text:p>84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6017" calcext:value-type="float">
            <text:p>186017</text:p>
          </table:table-cell>
          <table:table-cell table:style-name="ce11" office:value-type="string" calcext:value-type="string">
            <text:p>SOGGETTO ANONIMO</text:p>
          </table:table-cell>
          <table:table-cell table:style-name="ce9"/>
          <table:table-cell table:style-name="ce26" office:value-type="currency" office:currency="EUR" office:value="549.89" calcext:value-type="currency">
            <text:p>€ 549.89</text:p>
          </table:table-cell>
          <table:table-cell table:style-name="ce33" office:value-type="string" calcext:value-type="string">
            <text:p>Delibera G.R. 1061 del 10/10/2001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5" calcext:value-type="float">
            <text:p>85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6015" calcext:value-type="float">
            <text:p>18601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2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6" calcext:value-type="float">
            <text:p>86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6016" calcext:value-type="float">
            <text:p>18601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7" calcext:value-type="float">
            <text:p>87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6014" calcext:value-type="float">
            <text:p>18601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88" calcext:value-type="float">
            <text:p>88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86913" calcext:value-type="float">
            <text:p>186913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14.91" calcext:value-type="currency">
            <text:p>€ 114.91</text:p>
          </table:table-cell>
          <table:table-cell table:style-name="ce33" office:value-type="string" calcext:value-type="string">
            <text:p>Delibera G.R. 1061 del 10/10/200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89" calcext:value-type="float">
            <text:p>89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86914" calcext:value-type="float">
            <text:p>18691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33.54" calcext:value-type="currency">
            <text:p>€ 33.54</text:p>
          </table:table-cell>
          <table:table-cell table:style-name="ce33" office:value-type="string" calcext:value-type="string">
            <text:p>Delibera G.R. 1061 del 10/10/2006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90" calcext:value-type="float">
            <text:p>90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5736" calcext:value-type="float">
            <text:p>17573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371.82" calcext:value-type="currency">
            <text:p>€ 371.82</text:p>
          </table:table-cell>
          <table:table-cell table:style-name="ce33" office:value-type="string" calcext:value-type="string">
            <text:p>Delibera G.R. 1061 del 10/10/2007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91" calcext:value-type="float">
            <text:p>91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88543" calcext:value-type="float">
            <text:p>188543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08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92" calcext:value-type="float">
            <text:p>92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88554" calcext:value-type="float">
            <text:p>18855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09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93" calcext:value-type="float">
            <text:p>93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88553" calcext:value-type="float">
            <text:p>188553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1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94" calcext:value-type="float">
            <text:p>94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89144" calcext:value-type="float">
            <text:p>18914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95" calcext:value-type="float">
            <text:p>95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89145" calcext:value-type="float">
            <text:p>18914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6" calcext:value-type="float">
            <text:p>96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6410" calcext:value-type="float">
            <text:p>176410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1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7" calcext:value-type="float">
            <text:p>97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89226" calcext:value-type="float">
            <text:p>18922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1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8" calcext:value-type="float">
            <text:p>98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9289" calcext:value-type="float">
            <text:p>189289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11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9" calcext:value-type="float">
            <text:p>99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9725" calcext:value-type="float">
            <text:p>18972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681.64" calcext:value-type="currency">
            <text:p>€ 1,681.64</text:p>
          </table:table-cell>
          <table:table-cell table:style-name="ce33" office:value-type="string" calcext:value-type="string">
            <text:p>Delibera G.R. 1061 del 10/10/2011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0" calcext:value-type="float">
            <text:p>100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9726" calcext:value-type="float">
            <text:p>189726</text:p>
          </table:table-cell>
          <table:table-cell table:style-name="ce11" office:value-type="string" calcext:value-type="string">
            <text:p>SOGGETTO ANONIMO</text:p>
          </table:table-cell>
          <table:table-cell table:style-name="ce13"/>
          <table:table-cell table:style-name="ce25"/>
          <table:table-cell table:style-name="ce33" office:value-type="string" calcext:value-type="string">
            <text:p>Delibera G.R. 1061 del 10/10/2011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1" calcext:value-type="float">
            <text:p>101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89724" calcext:value-type="float">
            <text:p>18972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1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2" calcext:value-type="float">
            <text:p>102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0591" calcext:value-type="float">
            <text:p>190591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11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3" calcext:value-type="float">
            <text:p>103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0515" calcext:value-type="float">
            <text:p>19051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224.08" calcext:value-type="currency">
            <text:p>€ 224.08</text:p>
          </table:table-cell>
          <table:table-cell table:style-name="ce33" office:value-type="string" calcext:value-type="string">
            <text:p>Delibera G.R. 1061 del 10/10/2011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4" calcext:value-type="float">
            <text:p>104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91253" calcext:value-type="float">
            <text:p>191253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11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5" calcext:value-type="float">
            <text:p>105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90516" calcext:value-type="float">
            <text:p>19051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26.85" calcext:value-type="currency">
            <text:p>€ 26.85</text:p>
          </table:table-cell>
          <table:table-cell table:style-name="ce33" office:value-type="string" calcext:value-type="string">
            <text:p>Delibera G.R. 1061 del 10/10/2011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6" calcext:value-type="float">
            <text:p>106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59726" calcext:value-type="float">
            <text:p>15972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1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7" calcext:value-type="float">
            <text:p>107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90591" calcext:value-type="float">
            <text:p>190591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38.72" calcext:value-type="currency">
            <text:p>€ 138.72</text:p>
          </table:table-cell>
          <table:table-cell table:style-name="ce33" office:value-type="string" calcext:value-type="string">
            <text:p>Delibera G.R. 1061 del 10/10/2012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8" calcext:value-type="float">
            <text:p>108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91252" calcext:value-type="float">
            <text:p>191252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975.45" calcext:value-type="currency">
            <text:p>€ 975.45</text:p>
          </table:table-cell>
          <table:table-cell table:style-name="ce33" office:value-type="string" calcext:value-type="string">
            <text:p>Delibera G.R. 1061 del 10/10/201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9" calcext:value-type="float">
            <text:p>109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70419" calcext:value-type="float">
            <text:p>170419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0" calcext:value-type="float">
            <text:p>110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2236" calcext:value-type="float">
            <text:p>19223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5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1" calcext:value-type="float">
            <text:p>111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2235" calcext:value-type="float">
            <text:p>19223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579.99" calcext:value-type="currency">
            <text:p>€ 579.99</text:p>
          </table:table-cell>
          <table:table-cell table:style-name="ce33" office:value-type="string" calcext:value-type="string">
            <text:p>Delibera G.R. 1061 del 10/10/2011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2" calcext:value-type="float">
            <text:p>112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64705" calcext:value-type="float">
            <text:p>16470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80.02" calcext:value-type="currency">
            <text:p>€ 80.02</text:p>
          </table:table-cell>
          <table:table-cell table:style-name="ce33" office:value-type="string" calcext:value-type="string">
            <text:p>Delibera G.R. 1061 del 10/10/2011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3" calcext:value-type="float">
            <text:p>113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3924" calcext:value-type="float">
            <text:p>19392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499.92" calcext:value-type="currency">
            <text:p>€ 499.92</text:p>
          </table:table-cell>
          <table:table-cell table:style-name="ce33" office:value-type="string" calcext:value-type="string">
            <text:p>Delibera G.R. 1061 del 10/10/2012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4" calcext:value-type="float">
            <text:p>114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3522" calcext:value-type="float">
            <text:p>193522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5" calcext:value-type="float">
            <text:p>115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3120" calcext:value-type="float">
            <text:p>193120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85.94" calcext:value-type="currency">
            <text:p>€ 185.94</text:p>
          </table:table-cell>
          <table:table-cell table:style-name="ce33" office:value-type="string" calcext:value-type="string">
            <text:p>Delibera G.R. 1061 del 10/10/201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6" calcext:value-type="float">
            <text:p>116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3923" calcext:value-type="float">
            <text:p>193923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7" calcext:value-type="float">
            <text:p>117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95228" calcext:value-type="float">
            <text:p>195228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85.94" calcext:value-type="currency">
            <text:p>€ 185.94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8" calcext:value-type="float">
            <text:p>118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95227" calcext:value-type="float">
            <text:p>195227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9" calcext:value-type="float">
            <text:p>119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95307" calcext:value-type="float">
            <text:p>195307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69.76" calcext:value-type="currency">
            <text:p>€ 69.76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0" calcext:value-type="float">
            <text:p>120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88554" calcext:value-type="float">
            <text:p>18855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34.19" calcext:value-type="currency">
            <text:p>€ 134.19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1" calcext:value-type="float">
            <text:p>121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5736" calcext:value-type="float">
            <text:p>17573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30.78" calcext:value-type="currency">
            <text:p>€ 30.78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2" calcext:value-type="float">
            <text:p>122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6206" calcext:value-type="float">
            <text:p>19620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172.17" calcext:value-type="currency">
            <text:p>€ 1,172.17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3" calcext:value-type="float">
            <text:p>123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5833" calcext:value-type="float">
            <text:p>195833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4" calcext:value-type="float">
            <text:p>124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5832" calcext:value-type="float">
            <text:p>195832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5" calcext:value-type="float">
            <text:p>125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6869" calcext:value-type="float">
            <text:p>196869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6" calcext:value-type="float">
            <text:p>126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3923" calcext:value-type="float">
            <text:p>193923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7" calcext:value-type="float">
            <text:p>127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89724" calcext:value-type="float">
            <text:p>18972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8" office:value-type="float" office:value="385.17" calcext:value-type="float">
            <text:p>€385.17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8" calcext:value-type="float">
            <text:p>128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6870" calcext:value-type="float">
            <text:p>196870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609.75" calcext:value-type="currency">
            <text:p>€ 609.75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9" calcext:value-type="float">
            <text:p>129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8228" calcext:value-type="float">
            <text:p>198228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5.48" calcext:value-type="currency">
            <text:p>€ 15.48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0" calcext:value-type="float">
            <text:p>130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79934" calcext:value-type="float">
            <text:p>17993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630.46" calcext:value-type="currency">
            <text:p>€ 630.46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1" calcext:value-type="float">
            <text:p>131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7486" calcext:value-type="float">
            <text:p>19748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2" calcext:value-type="float">
            <text:p>132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3522" calcext:value-type="float">
            <text:p>193522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3" calcext:value-type="float">
            <text:p>133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98835" calcext:value-type="float">
            <text:p>19883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4" calcext:value-type="float">
            <text:p>134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99129" calcext:value-type="float">
            <text:p>199129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85.94" calcext:value-type="currency">
            <text:p>€ 185.94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5" calcext:value-type="float">
            <text:p>135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98834" calcext:value-type="float">
            <text:p>19883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6" calcext:value-type="float">
            <text:p>136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9156" calcext:value-type="float">
            <text:p>19915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7" calcext:value-type="float">
            <text:p>137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99744" calcext:value-type="float">
            <text:p>19974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85.94" calcext:value-type="currency">
            <text:p>€ 185.94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8" calcext:value-type="float">
            <text:p>138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99745" calcext:value-type="float">
            <text:p>19974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23.96" calcext:value-type="currency">
            <text:p>€ 123.96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9" calcext:value-type="float">
            <text:p>139</text:p>
          </table:table-cell>
          <table:table-cell table:style-name="ce3" office:value-type="float" office:value="2" calcext:value-type="float">
            <text:p>2</text:p>
          </table:table-cell>
          <table:table-cell table:style-name="ce10" office:value-type="float" office:value="199748" calcext:value-type="float">
            <text:p>199748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58.17" calcext:value-type="currency">
            <text:p>€ 158.17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0" calcext:value-type="float">
            <text:p>140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200545" calcext:value-type="float">
            <text:p>20054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201.42" calcext:value-type="currency">
            <text:p>€ 201.42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1" calcext:value-type="float">
            <text:p>141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200544" calcext:value-type="float">
            <text:p>20054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39.34" calcext:value-type="currency">
            <text:p>€ 39.34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2" calcext:value-type="float">
            <text:p>142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200711" calcext:value-type="float">
            <text:p>200711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3" calcext:value-type="float">
            <text:p>143</text:p>
          </table:table-cell>
          <table:table-cell table:style-name="ce3" office:value-type="float" office:value="2" calcext:value-type="float">
            <text:p>2</text:p>
          </table:table-cell>
          <table:table-cell table:style-name="ce11" office:value-type="float" office:value="200546" calcext:value-type="float">
            <text:p>20054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23.96" calcext:value-type="currency">
            <text:p>€ 123.96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4" calcext:value-type="float">
            <text:p>144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201786" calcext:value-type="float">
            <text:p>20178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85.94" calcext:value-type="currency">
            <text:p>€ 185.94</text:p>
          </table:table-cell>
          <table:table-cell table:style-name="ce33" office:value-type="string" calcext:value-type="string">
            <text:p>Delibera G.R. 1061 del 10/10/201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5" calcext:value-type="float">
            <text:p>145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202115" calcext:value-type="float">
            <text:p>20211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85.94" calcext:value-type="currency">
            <text:p>€ 185.94</text:p>
          </table:table-cell>
          <table:table-cell table:style-name="ce33" office:value-type="string" calcext:value-type="string">
            <text:p>Delibera G.R. 1061 del 10/10/201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6" calcext:value-type="float">
            <text:p>146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202116" calcext:value-type="float">
            <text:p>20211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527.28" calcext:value-type="currency">
            <text:p>€ 527.28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7" calcext:value-type="float">
            <text:p>147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198834" calcext:value-type="float">
            <text:p>19883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03.23" calcext:value-type="currency">
            <text:p>€ 103.23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8" calcext:value-type="float">
            <text:p>148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202654" calcext:value-type="float">
            <text:p>20265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9" office:value-type="float" office:value="185.94" calcext:value-type="float">
            <text:p>€185.94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9" calcext:value-type="float">
            <text:p>149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202600" calcext:value-type="float">
            <text:p>202600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85.94" calcext:value-type="currency">
            <text:p>€ 185.94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50" calcext:value-type="float">
            <text:p>150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202653" calcext:value-type="float">
            <text:p>202653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/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51" calcext:value-type="float">
            <text:p>151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200544" calcext:value-type="float">
            <text:p>200544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371.82" calcext:value-type="currency">
            <text:p>€ 371.82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52" calcext:value-type="float">
            <text:p>152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203496" calcext:value-type="float">
            <text:p>20349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34.29" calcext:value-type="currency">
            <text:p>€ 134.29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53" calcext:value-type="float">
            <text:p>153</text:p>
          </table:table-cell>
          <table:table-cell table:style-name="ce3" office:value-type="float" office:value="2" calcext:value-type="float">
            <text:p>2</text:p>
          </table:table-cell>
          <table:table-cell table:style-name="ce12" office:value-type="float" office:value="203131" calcext:value-type="float">
            <text:p>203131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32.22" calcext:value-type="currency">
            <text:p>€ 132.22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54" calcext:value-type="float">
            <text:p>154</text:p>
          </table:table-cell>
          <table:table-cell table:style-name="ce3" office:value-type="float" office:value="2" calcext:value-type="float">
            <text:p>2</text:p>
          </table:table-cell>
          <table:table-cell table:style-name="ce11" office:value-type="float" office:value="203132" calcext:value-type="float">
            <text:p>203132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605.76" calcext:value-type="currency">
            <text:p>€ 605.76</text:p>
          </table:table-cell>
          <table:table-cell table:style-name="ce33" office:value-type="string" calcext:value-type="string">
            <text:p>Delibera G.R. 1061 del 10/10/201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55" calcext:value-type="float">
            <text:p>155</text:p>
          </table:table-cell>
          <table:table-cell table:style-name="ce3" office:value-type="float" office:value="2" calcext:value-type="float">
            <text:p>2</text:p>
          </table:table-cell>
          <table:table-cell table:style-name="ce13" office:value-type="float" office:value="203981" calcext:value-type="float">
            <text:p>203981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85.94" calcext:value-type="currency">
            <text:p>€ 185.94</text:p>
          </table:table-cell>
          <table:table-cell table:style-name="ce33" office:value-type="string" calcext:value-type="string">
            <text:p>Delibera G.R. 1061 del 10/10/2016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56" calcext:value-type="float">
            <text:p>156</text:p>
          </table:table-cell>
          <table:table-cell table:style-name="ce3" office:value-type="float" office:value="2" calcext:value-type="float">
            <text:p>2</text:p>
          </table:table-cell>
          <table:table-cell table:style-name="ce9" office:value-type="float" office:value="201209" calcext:value-type="float">
            <text:p>201209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47.29" calcext:value-type="currency">
            <text:p>€ 47.29</text:p>
          </table:table-cell>
          <table:table-cell table:style-name="ce33" office:value-type="string" calcext:value-type="string">
            <text:p>Delibera G.R. 1061 del 10/10/2017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57" calcext:value-type="float">
            <text:p>157</text:p>
          </table:table-cell>
          <table:table-cell table:style-name="ce3" office:value-type="float" office:value="2" calcext:value-type="float">
            <text:p>2</text:p>
          </table:table-cell>
          <table:table-cell table:style-name="ce12" office:value-type="float" office:value="201787" calcext:value-type="float">
            <text:p>201787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23.96" calcext:value-type="currency">
            <text:p>€ 123.96</text:p>
          </table:table-cell>
          <table:table-cell table:style-name="ce33" office:value-type="string" calcext:value-type="string">
            <text:p>Delibera G.R. 1061 del 10/10/2017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58" calcext:value-type="float">
            <text:p>158</text:p>
          </table:table-cell>
          <table:table-cell table:style-name="ce3" office:value-type="float" office:value="2" calcext:value-type="float">
            <text:p>2</text:p>
          </table:table-cell>
          <table:table-cell table:style-name="ce12" office:value-type="float" office:value="204655" calcext:value-type="float">
            <text:p>204655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92.97" calcext:value-type="currency">
            <text:p>€ 92.97</text:p>
          </table:table-cell>
          <table:table-cell table:style-name="ce33" office:value-type="string" calcext:value-type="string">
            <text:p>Delibera G.R. 1061 del 10/10/2017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59" calcext:value-type="float">
            <text:p>159</text:p>
          </table:table-cell>
          <table:table-cell table:style-name="ce3" office:value-type="float" office:value="2" calcext:value-type="float">
            <text:p>2</text:p>
          </table:table-cell>
          <table:table-cell table:style-name="ce12" office:value-type="float" office:value="204656" calcext:value-type="float">
            <text:p>204656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70.24" calcext:value-type="currency">
            <text:p>€ 70.24</text:p>
          </table:table-cell>
          <table:table-cell table:style-name="ce33" office:value-type="string" calcext:value-type="string">
            <text:p>Delibera G.R. 1061 del 10/10/2017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5" office:value-type="float" office:value="160" calcext:value-type="float">
            <text:p>160</text:p>
          </table:table-cell>
          <table:table-cell table:style-name="ce5"/>
          <table:table-cell table:style-name="ce12" office:value-type="float" office:value="205583" calcext:value-type="float">
            <text:p>205583</text:p>
          </table:table-cell>
          <table:table-cell table:style-name="ce11" office:value-type="string" calcext:value-type="string">
            <text:p>SOGGETTO ANONIMO</text:p>
          </table:table-cell>
          <table:table-cell table:style-name="ce11"/>
          <table:table-cell table:style-name="ce26" office:value-type="currency" office:currency="EUR" office:value="17.56" calcext:value-type="currency">
            <text:p>€ 17.56</text:p>
          </table:table-cell>
          <table:table-cell table:style-name="ce33" office:value-type="string" calcext:value-type="string">
            <text:p>Delibera G.R. 1061 del 10/10/2017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41" table:number-columns-repeated="16"/>
          <table:table-cell table:number-columns-repeated="998"/>
        </table:table-row>
        <table:table-row table:style-name="ro2">
          <table:table-cell table:style-name="ce6" table:number-columns-repeated="2"/>
          <table:table-cell table:style-name="ce14"/>
          <table:table-cell table:style-name="ce17" office:value-type="string" calcext:value-type="string">
            <text:p>SOMMA LUCCA</text:p>
          </table:table-cell>
          <table:table-cell table:style-name="ce14"/>
          <table:table-cell table:style-name="ce30" table:formula="of:=SUM([.F3:.F162])" office:value-type="currency" office:currency="EUR" office:value="20127.79" calcext:value-type="currency">
            <text:p>€ 20,127.79</text:p>
          </table:table-cell>
          <table:table-cell table:style-name="ce34"/>
          <table:table-cell table:style-name="ce14"/>
          <table:table-cell table:style-name="ce6"/>
          <table:table-cell table:style-name="ce38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0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15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21">
          <table:table-cell table:style-name="ce7" table:number-columns-repeated="2"/>
          <table:table-cell table:style-name="ce15"/>
          <table:table-cell table:style-name="ce7"/>
          <table:table-cell table:style-name="ce15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0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15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2">
          <table:table-cell table:style-name="ce7" table:number-columns-repeated="2"/>
          <table:table-cell table:style-name="ce15"/>
          <table:table-cell table:style-name="ce7"/>
          <table:table-cell table:style-name="ce15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1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1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15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1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2">
          <table:table-cell table:style-name="ce7" table:number-columns-repeated="2"/>
          <table:table-cell table:style-name="ce15"/>
          <table:table-cell table:style-name="ce7"/>
          <table:table-cell table:style-name="ce21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2"/>
          <table:table-cell table:style-name="ce31"/>
          <table:table-cell table:style-name="ce35"/>
          <table:table-cell table:style-name="ce15"/>
          <table:table-cell table:style-name="ce7"/>
          <table:table-cell table:style-name="ce39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 table:number-rows-repeated="4">
          <table:table-cell table:style-name="ce7" table:number-columns-repeated="2"/>
          <table:table-cell table:style-name="ce15"/>
          <table:table-cell table:style-name="ce7"/>
          <table:table-cell table:style-name="ce22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0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2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2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20">
          <table:table-cell table:style-name="ce7" table:number-columns-repeated="2"/>
          <table:table-cell table:style-name="ce15"/>
          <table:table-cell table:style-name="ce7" table:number-columns-repeated="2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2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2">
          <table:table-cell table:style-name="ce7" table:number-columns-repeated="2"/>
          <table:table-cell table:style-name="ce15"/>
          <table:table-cell table:style-name="ce7"/>
          <table:table-cell table:style-name="ce22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 table:number-columns-repeated="2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2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43">
          <table:table-cell table:style-name="ce7" table:number-columns-repeated="2"/>
          <table:table-cell table:style-name="ce15"/>
          <table:table-cell table:style-name="ce7"/>
          <table:table-cell table:style-name="ce22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3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21">
          <table:table-cell table:style-name="ce7" table:number-columns-repeated="2"/>
          <table:table-cell table:style-name="ce15"/>
          <table:table-cell table:style-name="ce7"/>
          <table:table-cell table:style-name="ce22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0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2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2"/>
          <table:table-cell table:style-name="ce31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2"/>
          <table:table-cell table:style-name="ce31"/>
          <table:table-cell table:style-name="ce35"/>
          <table:table-cell table:style-name="ce15"/>
          <table:table-cell table:style-name="ce7"/>
          <table:table-cell table:style-name="ce39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2"/>
          <table:table-cell table:style-name="ce15"/>
          <table:table-cell table:style-name="ce7"/>
          <table:table-cell table:style-name="ce22"/>
          <table:table-cell table:style-name="ce31"/>
          <table:table-cell table:style-name="ce35"/>
          <table:table-cell table:style-name="ce15"/>
          <table:table-cell table:style-name="ce7"/>
          <table:table-cell table:style-name="ce39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 table:number-rows-repeated="200">
          <table:table-cell table:number-columns-repeated="2"/>
          <table:table-cell table:style-name="ce16"/>
          <table:table-cell table:number-columns-repeated="2"/>
          <table:table-cell table:style-name="ce32"/>
          <table:table-cell table:number-columns-repeated="1018"/>
        </table:table-row>
        <table:table-row table:style-name="ro3" table:number-rows-repeated="521">
          <table:table-cell table:number-columns-repeated="2"/>
          <table:table-cell table:style-name="ce16"/>
          <table:table-cell table:number-columns-repeated="2"/>
          <table:table-cell table:style-name="ce32"/>
          <table:table-cell table:number-columns-repeated="1018"/>
        </table:table-row>
        <table:table-row table:style-name="ro4" table:number-rows-repeated="104755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Livorno (6A)" table:style-name="ta2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9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<text:span text:style-name="T1">D. Lgs. n. 33/2013 – art. 26/27 (</text:span><text:span text:style-name="T2">concessione sovvenzioni, contributi, sussidi, vantaggi economic</text:span><text:span text:style-name="T3">i)</text:span></text:p>
          </table:table-cell>
          <table:covered-table-cell table:number-columns-repeated="7" table:style-name="ce8"/>
          <table:covered-table-cell table:style-name="ce36"/>
          <table:table-cell table:style-name="ce40" table:number-columns-repeated="17"/>
          <table:table-cell table:number-columns-repeated="998"/>
        </table:table-row>
        <table:table-row table:style-name="ro2">
          <table:table-cell table:style-name="ce2" office:value-type="string" calcext:value-type="string">
            <text:p>n. assistiti (per l'anno _______)</text:p>
          </table:table-cell>
          <table:table-cell table:style-name="ce2" office:value-type="string" calcext:value-type="string">
            <text:p>indicazione ex asl</text:p>
          </table:table-cell>
          <table:table-cell table:style-name="ce2" office:value-type="string" calcext:value-type="string">
            <text:p>IMPRESA/ENTE/SOGGETTO ANONIMO (ai sensi dell'art. 26 D.lgs 33/2013)</text:p>
          </table:table-cell>
          <table:table-cell table:style-name="ce2" office:value-type="string" calcext:value-type="string">
            <text:p>DATI FISCALI (SOLO IN CASO DI IMPRESE/ENTE)</text:p>
          </table:table-cell>
          <table:table-cell table:style-name="ce2" office:value-type="string" calcext:value-type="string">
            <text:p>IMPORTO DEL VANTAGGIO ECONOMICO CORRISPOSTO (COMPLESSIVO NELL'ANNO SOLARE)</text:p>
          </table:table-cell>
          <table:table-cell table:style-name="ce2" office:value-type="string" calcext:value-type="string">
            <text:p>NORMA/TITOLO A BASE DELL'ATTRIBUZIONE</text:p>
          </table:table-cell>
          <table:table-cell table:style-name="ce2" office:value-type="string" calcext:value-type="string">
            <text:p>UFFICIO/FUNZIONARIO/DIRIGENTE RESPONSABILE DEL PROCEDIMENTO AMMINISTRATIVO</text:p>
          </table:table-cell>
          <table:table-cell table:style-name="ce2" office:value-type="string" calcext:value-type="string">
            <text:p>MODALITA' SEGUITA PER L'INDIVIDUAZIONE DEL BENEFICIARIO</text:p>
          </table:table-cell>
          <table:table-cell table:style-name="ce2" office:value-type="string" calcext:value-type="string">
            <text:p>LINK AL PROGETTO SELEZIONATO E CURRICULUM DEL SOGGETTO INCARICATO</text:p>
          </table:table-cell>
          <table:table-cell table:style-name="ce40" table:number-columns-repeated="17"/>
          <table:table-cell table:number-columns-repeated="998"/>
        </table:table-row>
        <table:table-row table:style-name="ro2">
          <table:table-cell table:style-name="ce3" office:value-type="float" office:value="3" calcext:value-type="float">
            <text:p>3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 office:value-type="float" office:value="1" calcext:value-type="float">
            <text:p>1</text:p>
          </table:table-cell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" calcext:value-type="float">
            <text:p>4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69.211" calcext:value-type="float">
            <text:p>69.21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" calcext:value-type="float">
            <text:p>5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56.815" calcext:value-type="float">
            <text:p>56.82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6" calcext:value-type="float">
            <text:p>6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7" calcext:value-type="float">
            <text:p>7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8" calcext:value-type="float">
            <text:p>8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9" calcext:value-type="float">
            <text:p>9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11.56" calcext:value-type="float">
            <text:p>111.56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1" calcext:value-type="float">
            <text:p>11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2" calcext:value-type="float">
            <text:p>12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3" calcext:value-type="float">
            <text:p>13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23.96" calcext:value-type="float">
            <text:p>123.96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4" calcext:value-type="float">
            <text:p>14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5" calcext:value-type="float">
            <text:p>15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6" calcext:value-type="float">
            <text:p>16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8" calcext:value-type="float">
            <text:p>18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53.69" calcext:value-type="float">
            <text:p>53.69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9" calcext:value-type="float">
            <text:p>19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371.82" calcext:value-type="float">
            <text:p>371.82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0" calcext:value-type="float">
            <text:p>20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1" calcext:value-type="float">
            <text:p>21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2" calcext:value-type="float">
            <text:p>22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3" calcext:value-type="float">
            <text:p>23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23.96" calcext:value-type="float">
            <text:p>123.96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5" calcext:value-type="float">
            <text:p>25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6" calcext:value-type="float">
            <text:p>26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7" calcext:value-type="float">
            <text:p>27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8" calcext:value-type="float">
            <text:p>28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9" calcext:value-type="float">
            <text:p>29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0" calcext:value-type="float">
            <text:p>30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56.815" calcext:value-type="float">
            <text:p>56.82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1" calcext:value-type="float">
            <text:p>31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2" calcext:value-type="float">
            <text:p>32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3" calcext:value-type="float">
            <text:p>33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54.95" calcext:value-type="float">
            <text:p>154.95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4" calcext:value-type="float">
            <text:p>34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5" calcext:value-type="float">
            <text:p>35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211.765" calcext:value-type="float">
            <text:p>211.77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6" calcext:value-type="float">
            <text:p>36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85.94" calcext:value-type="float">
            <text:p>185.9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7" calcext:value-type="float">
            <text:p>37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 office:value-type="float" office:value="2" calcext:value-type="float">
            <text:p>2</text:p>
          </table:table-cell>
          <table:table-cell table:style-name="ce50" office:value-type="float" office:value="198.83" calcext:value-type="float">
            <text:p>198.8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8" calcext:value-type="float">
            <text:p>38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96.25" calcext:value-type="float">
            <text:p>196.25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9" calcext:value-type="float">
            <text:p>39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54.93" calcext:value-type="float">
            <text:p>154.9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0" calcext:value-type="float">
            <text:p>40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98.83" calcext:value-type="float">
            <text:p>198.8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1" calcext:value-type="float">
            <text:p>41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98.83" calcext:value-type="float">
            <text:p>198.8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2" calcext:value-type="float">
            <text:p>42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3"/>
          <table:table-cell table:style-name="ce49" office:value-type="float" office:value="198.83" calcext:value-type="float">
            <text:p>198.8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3" calcext:value-type="float">
            <text:p>43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31.69" calcext:value-type="float">
            <text:p>131.69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4" calcext:value-type="float">
            <text:p>44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312.85" calcext:value-type="float">
            <text:p>312.85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5" calcext:value-type="float">
            <text:p>45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31.69" calcext:value-type="float">
            <text:p>131.69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6" calcext:value-type="float">
            <text:p>46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65.85" calcext:value-type="float">
            <text:p>65.85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7" calcext:value-type="float">
            <text:p>47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67.84" calcext:value-type="float">
            <text:p>167.84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8" calcext:value-type="float">
            <text:p>48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98.83" calcext:value-type="float">
            <text:p>198.8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9" calcext:value-type="float">
            <text:p>49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98.83" calcext:value-type="float">
            <text:p>198.8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0" calcext:value-type="float">
            <text:p>50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34.26" calcext:value-type="float">
            <text:p>134.26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1" calcext:value-type="float">
            <text:p>51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98.83" calcext:value-type="float">
            <text:p>198.8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2" calcext:value-type="float">
            <text:p>52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4"/>
          <table:table-cell table:style-name="ce49" office:value-type="float" office:value="185.91" calcext:value-type="float">
            <text:p>185.91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3" calcext:value-type="float">
            <text:p>53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4"/>
          <table:table-cell table:style-name="ce49" office:value-type="float" office:value="581.01" calcext:value-type="float">
            <text:p>581.01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4" calcext:value-type="float">
            <text:p>54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5"/>
          <table:table-cell table:style-name="ce49" office:value-type="float" office:value="198.83" calcext:value-type="float">
            <text:p>198.8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5" calcext:value-type="float">
            <text:p>55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98.83" calcext:value-type="float">
            <text:p>198.8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6" calcext:value-type="float">
            <text:p>56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5"/>
          <table:table-cell table:style-name="ce49" office:value-type="float" office:value="188.49" calcext:value-type="float">
            <text:p>188.49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7" calcext:value-type="float">
            <text:p>57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5"/>
          <table:table-cell table:style-name="ce49" office:value-type="float" office:value="198.83" calcext:value-type="float">
            <text:p>198.8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8" calcext:value-type="float">
            <text:p>58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5"/>
          <table:table-cell table:style-name="ce49" office:value-type="float" office:value="198.83" calcext:value-type="float">
            <text:p>198.8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9" calcext:value-type="float">
            <text:p>59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00.71" calcext:value-type="float">
            <text:p>100.71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60" calcext:value-type="float">
            <text:p>60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198.83" calcext:value-type="float">
            <text:p>198.8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76" calcext:value-type="float">
            <text:p>76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49" office:value-type="float" office:value="33.57" calcext:value-type="float">
            <text:p>33.57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77" calcext:value-type="float">
            <text:p>77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51" office:value-type="float" office:value="198.83" calcext:value-type="float">
            <text:p>198.83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78" calcext:value-type="float">
            <text:p>78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5"/>
          <table:table-cell table:style-name="ce51" office:value-type="float" office:value="193.66" calcext:value-type="float">
            <text:p>193.66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79" calcext:value-type="float">
            <text:p>79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5"/>
          <table:table-cell table:style-name="ce51" office:value-type="float" office:value="118.78" calcext:value-type="float">
            <text:p>118.78</text:p>
          </table:table-cell>
          <table:table-cell table:style-name="ce57" office:value-type="string" calcext:value-type="string">
            <text:p>Delibera G.R. 1061 del 10/10/2000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in carico al servizio dialisi dell'azienda Toscana nord Ovest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80" calcext:value-type="float">
            <text:p>80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5" office:value-type="string" calcext:value-type="string">
            <text:p>trapianti</text:p>
          </table:table-cell>
          <table:table-cell table:style-name="ce52" office:value-type="float" office:value="414.3" calcext:value-type="float">
            <text:p>414.30</text:p>
          </table:table-cell>
          <table:table-cell table:style-name="ce44" office:value-type="string" calcext:value-type="string">
            <text:p>L.R 12 DEL 21/2/19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trapiantato in altra Regione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82" calcext:value-type="float">
            <text:p>82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52" office:value-type="float" office:value="609.1" calcext:value-type="float">
            <text:p>609.10</text:p>
          </table:table-cell>
          <table:table-cell table:style-name="ce44" office:value-type="string" calcext:value-type="string">
            <text:p>L.R 12 DEL 21/2/19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trapiantato in altra Regione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83" calcext:value-type="float">
            <text:p>83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52" office:value-type="float" office:value="557.05" calcext:value-type="float">
            <text:p>557.05</text:p>
          </table:table-cell>
          <table:table-cell table:style-name="ce44" office:value-type="string" calcext:value-type="string">
            <text:p>L.R 12 DEL 21/2/19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trapiantato in altra Regione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88" calcext:value-type="float">
            <text:p>88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53" office:value-type="float" office:value="322.4" calcext:value-type="float">
            <text:p>322.4</text:p>
          </table:table-cell>
          <table:table-cell table:style-name="ce44" office:value-type="string" calcext:value-type="string">
            <text:p>L.R 12 DEL 21/2/19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trapiantato in altra Regione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96" calcext:value-type="float">
            <text:p>96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54" office:value-type="float" office:value="360.5" calcext:value-type="float">
            <text:p>360.50</text:p>
          </table:table-cell>
          <table:table-cell table:style-name="ce44" office:value-type="string" calcext:value-type="string">
            <text:p>L.R 12 DEL 21/2/19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trapiantato in altra Regione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98" calcext:value-type="float">
            <text:p>98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2"/>
          <table:table-cell table:style-name="ce54" office:value-type="float" office:value="708.4" calcext:value-type="float">
            <text:p>708.40</text:p>
          </table:table-cell>
          <table:table-cell table:style-name="ce44" office:value-type="string" calcext:value-type="string">
            <text:p>L.R 12 DEL 21/2/19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trapiantato in altra Regione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01" calcext:value-type="float">
            <text:p>101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6"/>
          <table:table-cell table:style-name="ce54" office:value-type="float" office:value="413.38" calcext:value-type="float">
            <text:p>413.38</text:p>
          </table:table-cell>
          <table:table-cell table:style-name="ce44" office:value-type="string" calcext:value-type="string">
            <text:p>L.R 12 DEL 21/2/19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trapiantato in altra Regione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02" calcext:value-type="float">
            <text:p>102</text:p>
          </table:table-cell>
          <table:table-cell table:style-name="ce3" office:value-type="string" calcext:value-type="string">
            <text:p>6a</text:p>
          </table:table-cell>
          <table:table-cell table:style-name="ce3" office:value-type="string" calcext:value-type="string">
            <text:p>SOGGETTO ANONIMO</text:p>
          </table:table-cell>
          <table:table-cell table:style-name="ce46"/>
          <table:table-cell table:style-name="ce54" office:value-type="float" office:value="2239.22" calcext:value-type="float">
            <text:p>2,239.22</text:p>
          </table:table-cell>
          <table:table-cell table:style-name="ce44" office:value-type="string" calcext:value-type="string">
            <text:p>L.R 12 DEL 21/2/19</text:p>
          </table:table-cell>
          <table:table-cell table:style-name="ce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61" office:value-type="string" calcext:value-type="string">
            <text:p>paziente trapiantato in altra Regione</text:p>
          </table:table-cell>
          <table:table-cell table:style-name="ce62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5" table:number-columns-repeated="3"/>
          <table:table-cell table:style-name="ce47">
            <draw:custom-shape table:end-cell-address="'Livorno (6A)'.D71" table:end-x="8.22pt" table:end-y="36.71pt" draw:z-index="0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Livorno (6A)'.D71" table:end-x="8.22pt" table:end-y="36.71pt" draw:z-index="1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Livorno (6A)'.D71" table:end-x="8.22pt" table:end-y="36.71pt" draw:z-index="2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Livorno (6A)'.D71" table:end-x="8.22pt" table:end-y="36.71pt" draw:z-index="3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Livorno (6A)'.D71" table:end-x="8.22pt" table:end-y="36.71pt" draw:z-index="4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Livorno (6A)'.D71" table:end-x="8.22pt" table:end-y="36.71pt" draw:z-index="5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Livorno (6A)'.D71" table:end-x="8.22pt" table:end-y="36.71pt" draw:z-index="6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Livorno (6A)'.D71" table:end-x="8.22pt" table:end-y="36.71pt" draw:z-index="7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Livorno (6A)'.D71" table:end-x="8.22pt" table:end-y="36.71pt" draw:z-index="8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Livorno (6A)'.D71" table:end-x="8.22pt" table:end-y="36.71pt" draw:z-index="9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55"/>
          <table:table-cell table:style-name="ce58"/>
          <table:table-cell table:style-name="ce60"/>
          <table:table-cell table:style-name="ce5"/>
          <table:table-cell table:style-name="ce63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6" table:number-columns-repeated="2"/>
          <table:table-cell table:style-name="ce6" office:value-type="string" calcext:value-type="string">
            <text:p>TOTALE LIVORNO</text:p>
          </table:table-cell>
          <table:table-cell table:style-name="ce48"/>
          <table:table-cell table:style-name="ce56" table:formula="of:=SUM([.E2:.E70])" office:value-type="float" office:value="16331.856" calcext:value-type="float">
            <text:p>16,331.86</text:p>
          </table:table-cell>
          <table:table-cell table:style-name="ce59"/>
          <table:table-cell table:style-name="ce14"/>
          <table:table-cell table:style-name="ce6"/>
          <table:table-cell table:style-name="ce38"/>
          <table:table-cell table:style-name="ce20" table:number-columns-repeated="17"/>
          <table:table-cell table:number-columns-repeated="998"/>
        </table:table-row>
        <table:table-row table:style-name="ro2" table:number-rows-repeated="200">
          <table:table-cell table:number-columns-repeated="1024"/>
        </table:table-row>
        <table:table-row table:style-name="ro3" table:number-rows-repeated="626">
          <table:table-cell table:number-columns-repeated="1024"/>
        </table:table-row>
        <table:table-row table:style-name="ro4" table:number-rows-repeated="104767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Cecina-Piombino-Portoferraio (6B)" table:style-name="ta3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9" table:default-cell-style-name="Default"/>
        <table:table-column table:style-name="co10" table:number-columns-repeated="17" table:default-cell-style-name="Default"/>
        <table:table-column table:style-name="co11" table:number-columns-repeated="998" table:default-cell-style-name="Default"/>
        <table:table-row table:style-name="ro1">
          <table:table-cell table:style-name="ce64" office:value-type="string" calcext:value-type="string" table:number-columns-spanned="9" table:number-rows-spanned="1">
            <text:p><text:span text:style-name="T1">D. Lgs. n. 33/2013 – art. 26/27 (</text:span><text:span text:style-name="T2">concessione sovvenzioni, contributi, sussidi, vantaggi economic</text:span><text:span text:style-name="T3">i)</text:span></text:p>
          </table:table-cell>
          <table:covered-table-cell table:number-columns-repeated="7" table:style-name="ce8"/>
          <table:covered-table-cell table:style-name="ce36"/>
          <table:table-cell table:style-name="ce40" table:number-columns-repeated="17"/>
          <table:table-cell table:number-columns-repeated="998"/>
        </table:table-row>
        <table:table-row table:style-name="ro2">
          <table:table-cell table:style-name="ce2" office:value-type="string" calcext:value-type="string">
            <text:p>n. assistiti (per l'anno _______)</text:p>
          </table:table-cell>
          <table:table-cell table:style-name="ce2" office:value-type="string" calcext:value-type="string">
            <text:p>indicazione ex asl</text:p>
          </table:table-cell>
          <table:table-cell table:style-name="ce2" office:value-type="string" calcext:value-type="string">
            <text:p>IMPRESA/ENTE/SOGGETTO ANONIMO (ai sensi dell'art. 26 D.lgs 33/2013)</text:p>
          </table:table-cell>
          <table:table-cell table:style-name="ce2" office:value-type="string" calcext:value-type="string">
            <text:p>DATI FISCALI (SOLO IN CASO DI IMPRESE/ENTE)</text:p>
          </table:table-cell>
          <table:table-cell table:style-name="ce2" office:value-type="string" calcext:value-type="string">
            <text:p>IMPORTO DEL VANTAGGIO ECONOMICO CORRISPOSTO (COMPLESSIVO NELL'ANNO SOLARE)</text:p>
          </table:table-cell>
          <table:table-cell table:style-name="ce2" office:value-type="string" calcext:value-type="string">
            <text:p>NORMA/TITOLO A BASE DELL'ATTRIBUZIONE</text:p>
          </table:table-cell>
          <table:table-cell table:style-name="ce2" office:value-type="string" calcext:value-type="string">
            <text:p>UFFICIO/FUNZIONARIO/DIRIGENTE RESPONSABILE DEL PROCEDIMENTO AMMINISTRATIVO</text:p>
          </table:table-cell>
          <table:table-cell table:style-name="ce2" office:value-type="string" calcext:value-type="string">
            <text:p>MODALITA' SEGUITA PER L'INDIVIDUAZIONE DEL BENEFICIARIO</text:p>
          </table:table-cell>
          <table:table-cell table:style-name="ce2" office:value-type="string" calcext:value-type="string">
            <text:p>LINK AL PROGETTO SELEZIONATO E CURRICULUM DEL SOGGETTO INCARICATO</text:p>
          </table:table-cell>
          <table:table-cell table:style-name="ce40" table:number-columns-repeated="17"/>
          <table:table-cell table:number-columns-repeated="998"/>
        </table:table-row>
        <table:table-row table:style-name="ro2">
          <table:table-cell table:style-name="ce3" office:value-type="float" office:value="3" calcext:value-type="float">
            <text:p>3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 office:value-type="float" office:value="3" calcext:value-type="float">
            <text:p>3</text:p>
          </table:table-cell>
          <table:table-cell table:style-name="ce83" office:value-type="float" office:value="198.83" calcext:value-type="float">
            <text:p>198.83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" calcext:value-type="float">
            <text:p>4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152.46" calcext:value-type="float">
            <text:p>152.46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" calcext:value-type="float">
            <text:p>5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929.42" calcext:value-type="float">
            <text:p>929.42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6" calcext:value-type="float">
            <text:p>6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710.24" calcext:value-type="float">
            <text:p>710.24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7" calcext:value-type="float">
            <text:p>7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844.65" calcext:value-type="float">
            <text:p>844.65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8" calcext:value-type="float">
            <text:p>8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1042.25" calcext:value-type="float">
            <text:p>1,042.25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9" calcext:value-type="float">
            <text:p>9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614.74" calcext:value-type="float">
            <text:p>614.74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0" calcext:value-type="float">
            <text:p>10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665.22" calcext:value-type="float">
            <text:p>665.22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1" calcext:value-type="float">
            <text:p>11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844.65" calcext:value-type="float">
            <text:p>844.65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2" calcext:value-type="float">
            <text:p>12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729.98" calcext:value-type="float">
            <text:p>729.98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3" calcext:value-type="float">
            <text:p>13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 office:value-type="float" office:value="4" calcext:value-type="float">
            <text:p>4</text:p>
          </table:table-cell>
          <table:table-cell table:style-name="ce84" office:value-type="float" office:value="834.26" calcext:value-type="float">
            <text:p>834.26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4" calcext:value-type="float">
            <text:p>14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5" office:value-type="float" office:value="772.1" calcext:value-type="float">
            <text:p>772.10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5" calcext:value-type="float">
            <text:p>15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6" office:value-type="float" office:value="67.14" calcext:value-type="float">
            <text:p>67.14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6" calcext:value-type="float">
            <text:p>16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3" office:value-type="float" office:value="797.83" calcext:value-type="float">
            <text:p>797.83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8" calcext:value-type="float">
            <text:p>18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198.83" calcext:value-type="float">
            <text:p>198.83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19" calcext:value-type="float">
            <text:p>19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198.83" calcext:value-type="float">
            <text:p>198.83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0" calcext:value-type="float">
            <text:p>20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136.85" calcext:value-type="float">
            <text:p>136.85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1" calcext:value-type="float">
            <text:p>21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198.83" calcext:value-type="float">
            <text:p>198.83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2" calcext:value-type="float">
            <text:p>22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136.85" calcext:value-type="float">
            <text:p>136.85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3" calcext:value-type="float">
            <text:p>23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 office:value-type="float" office:value="5" calcext:value-type="float">
            <text:p>5</text:p>
          </table:table-cell>
          <table:table-cell table:style-name="ce85" office:value-type="float" office:value="519.04" calcext:value-type="float">
            <text:p>519.04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5" calcext:value-type="float">
            <text:p>25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4" office:value-type="float" office:value="303.6" calcext:value-type="float">
            <text:p>303.60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6" calcext:value-type="float">
            <text:p>26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8"/>
          <table:table-cell table:style-name="ce87" office:value-type="float" office:value="185.9" calcext:value-type="float">
            <text:p>185.90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7" calcext:value-type="float">
            <text:p>27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8"/>
          <table:table-cell table:style-name="ce88" office:value-type="float" office:value="180.75" calcext:value-type="float">
            <text:p>180.75</text:p>
          </table:table-cell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8" calcext:value-type="float">
            <text:p>28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9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29" calcext:value-type="float">
            <text:p>29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89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0" calcext:value-type="float">
            <text:p>30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0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1" calcext:value-type="float">
            <text:p>31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8"/>
          <table:table-cell table:style-name="ce8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2" calcext:value-type="float">
            <text:p>32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8" table:number-columns-repeated="2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3" calcext:value-type="float">
            <text:p>33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4" calcext:value-type="float">
            <text:p>34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5" calcext:value-type="float">
            <text:p>35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6" calcext:value-type="float">
            <text:p>36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2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7" calcext:value-type="float">
            <text:p>37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2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8" calcext:value-type="float">
            <text:p>38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39" calcext:value-type="float">
            <text:p>39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0" calcext:value-type="float">
            <text:p>40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1" calcext:value-type="float">
            <text:p>41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3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2" calcext:value-type="float">
            <text:p>42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9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3" calcext:value-type="float">
            <text:p>43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4" calcext:value-type="float">
            <text:p>44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5" calcext:value-type="float">
            <text:p>45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6" calcext:value-type="float">
            <text:p>46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7" calcext:value-type="float">
            <text:p>47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8" calcext:value-type="float">
            <text:p>48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49" calcext:value-type="float">
            <text:p>49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1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0" calcext:value-type="float">
            <text:p>50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1" calcext:value-type="float">
            <text:p>51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2" calcext:value-type="float">
            <text:p>52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3" calcext:value-type="float">
            <text:p>53</text:p>
          </table:table-cell>
          <table:table-cell table:style-name="ce3" office:value-type="string" calcext:value-type="string">
            <text:p>6b</text:p>
          </table:table-cell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4" calcext:value-type="float">
            <text:p>54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70"/>
          <table:table-cell table:style-name="ce9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5" calcext:value-type="float">
            <text:p>55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6" calcext:value-type="float">
            <text:p>56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71"/>
          <table:table-cell table:style-name="ce9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7" calcext:value-type="float">
            <text:p>57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71"/>
          <table:table-cell table:style-name="ce9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8" calcext:value-type="float">
            <text:p>58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71"/>
          <table:table-cell table:style-name="ce9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59" calcext:value-type="float">
            <text:p>59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60" calcext:value-type="float">
            <text:p>60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61" calcext:value-type="float">
            <text:p>61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62" calcext:value-type="float">
            <text:p>62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4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63" calcext:value-type="float">
            <text:p>63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64" calcext:value-type="float">
            <text:p>64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65" calcext:value-type="float">
            <text:p>65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66" calcext:value-type="float">
            <text:p>66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67" calcext:value-type="float">
            <text:p>67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68" calcext:value-type="float">
            <text:p>68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69" calcext:value-type="float">
            <text:p>69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70" calcext:value-type="float">
            <text:p>70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71" calcext:value-type="float">
            <text:p>71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72" calcext:value-type="float">
            <text:p>72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73" calcext:value-type="float">
            <text:p>73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72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74" calcext:value-type="float">
            <text:p>74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75" calcext:value-type="float">
            <text:p>75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3" office:value-type="float" office:value="76" calcext:value-type="float">
            <text:p>76</text:p>
          </table:table-cell>
          <table:table-cell table:style-name="ce3"/>
          <table:table-cell table:style-name="ce3" office:value-type="string" calcext:value-type="string">
            <text:p>SOGGETTO ANONIMO</text:p>
          </table:table-cell>
          <table:table-cell table:style-name="ce67"/>
          <table:table-cell table:style-name="ce95"/>
          <table:table-cell table:style-name="ce10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2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69"/>
          <table:table-cell table:style-name="ce96"/>
          <table:table-cell table:style-name="ce110"/>
          <table:table-cell table:style-name="ce118"/>
          <table:table-cell table:style-name="ce12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56" table:number-columns-repeated="2"/>
          <table:table-cell table:style-name="ce56" office:value-type="string" calcext:value-type="string">
            <text:p>TOTALE LIVORNO SUD</text:p>
          </table:table-cell>
          <table:table-cell table:style-name="ce56"/>
          <table:table-cell table:style-name="ce56" table:formula="of:=SUM([.E3:.E75])" office:value-type="float" office:value="11263.25" calcext:value-type="float">
            <text:p>11,263.25</text:p>
          </table:table-cell>
          <table:table-cell table:style-name="ce111"/>
          <table:table-cell table:style-name="ce119"/>
          <table:table-cell table:style-name="ce125"/>
          <table:table-cell table:style-name="ce127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69"/>
          <table:table-cell table:style-name="ce97"/>
          <table:table-cell table:style-name="ce112"/>
          <table:table-cell table:style-name="ce118"/>
          <table:table-cell table:style-name="ce12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73"/>
          <table:table-cell table:style-name="ce98"/>
          <table:table-cell table:style-name="ce112"/>
          <table:table-cell table:style-name="ce118"/>
          <table:table-cell table:style-name="ce12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5">
          <table:table-cell table:style-name="ce4" table:number-columns-repeated="3"/>
          <table:table-cell table:style-name="ce69"/>
          <table:table-cell table:style-name="ce98"/>
          <table:table-cell table:style-name="ce112"/>
          <table:table-cell table:style-name="ce118"/>
          <table:table-cell table:style-name="ce12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73"/>
          <table:table-cell table:style-name="ce99"/>
          <table:table-cell table:style-name="ce112"/>
          <table:table-cell table:style-name="ce118"/>
          <table:table-cell table:style-name="ce12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69"/>
          <table:table-cell table:style-name="ce99"/>
          <table:table-cell table:style-name="ce112"/>
          <table:table-cell table:style-name="ce118"/>
          <table:table-cell table:style-name="ce12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3">
          <table:table-cell table:style-name="ce4" table:number-columns-repeated="3"/>
          <table:table-cell table:style-name="ce69"/>
          <table:table-cell table:style-name="ce100"/>
          <table:table-cell table:style-name="ce110"/>
          <table:table-cell table:style-name="ce118"/>
          <table:table-cell table:style-name="ce12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3">
          <table:table-cell table:style-name="ce4" table:number-columns-repeated="3"/>
          <table:table-cell table:style-name="ce74"/>
          <table:table-cell table:style-name="ce101"/>
          <table:table-cell table:style-name="ce113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4">
          <table:table-cell table:style-name="ce4" table:number-columns-repeated="3"/>
          <table:table-cell table:style-name="ce74"/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75"/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4">
          <table:table-cell table:style-name="ce4" table:number-columns-repeated="3"/>
          <table:table-cell table:style-name="ce74"/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74">
            <draw:custom-shape table:end-cell-address="'Cecina-Piombino-Portoferraio (6B)'.D101" table:end-x="8.22pt" table:end-y="36.71pt" draw:z-index="0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Cecina-Piombino-Portoferraio (6B)'.D101" table:end-x="8.22pt" table:end-y="36.71pt" draw:z-index="1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Cecina-Piombino-Portoferraio (6B)'.D101" table:end-x="8.22pt" table:end-y="36.71pt" draw:z-index="2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Cecina-Piombino-Portoferraio (6B)'.D101" table:end-x="8.22pt" table:end-y="36.71pt" draw:z-index="3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Cecina-Piombino-Portoferraio (6B)'.D101" table:end-x="8.22pt" table:end-y="36.71pt" draw:z-index="4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11">
          <table:table-cell table:style-name="ce4" table:number-columns-repeated="3"/>
          <table:table-cell table:style-name="ce74"/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75"/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5">
          <table:table-cell table:style-name="ce4" table:number-columns-repeated="3"/>
          <table:table-cell table:style-name="ce74"/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74">
            <draw:custom-shape table:end-cell-address="'Cecina-Piombino-Portoferraio (6B)'.D119" table:end-x="8.22pt" table:end-y="36.71pt" draw:z-index="5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Cecina-Piombino-Portoferraio (6B)'.D119" table:end-x="8.22pt" table:end-y="36.71pt" draw:z-index="6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Cecina-Piombino-Portoferraio (6B)'.D119" table:end-x="8.22pt" table:end-y="36.71pt" draw:z-index="7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Cecina-Piombino-Portoferraio (6B)'.D119" table:end-x="8.22pt" table:end-y="36.71pt" draw:z-index="8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Cecina-Piombino-Portoferraio (6B)'.D119" table:end-x="8.22pt" table:end-y="36.71pt" draw:z-index="9" draw:name="Shape 3" draw:style-name="gr1" draw:text-style-name="P1" svg:width="8.22pt" svg:height="36.71pt" svg:x="0pt" svg:y="0pt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5">
          <table:table-cell table:style-name="ce4" table:number-columns-repeated="3"/>
          <table:table-cell table:style-name="ce74"/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75"/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7">
          <table:table-cell table:style-name="ce4" table:number-columns-repeated="3"/>
          <table:table-cell table:style-name="ce76"/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77"/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2">
          <table:table-cell table:style-name="ce4" table:number-columns-repeated="3"/>
          <table:table-cell table:style-name="ce74"/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76"/>
          <table:table-cell table:style-name="ce101"/>
          <table:table-cell table:style-name="ce114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3">
          <table:table-cell table:style-name="ce4" table:number-columns-repeated="3"/>
          <table:table-cell table:style-name="ce78"/>
          <table:table-cell table:style-name="ce102"/>
          <table:table-cell table:style-name="ce78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79"/>
          <table:table-cell table:style-name="ce103"/>
          <table:table-cell table:style-name="ce115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26">
          <table:table-cell table:style-name="ce4" table:number-columns-repeated="3"/>
          <table:table-cell table:style-name="ce79"/>
          <table:table-cell table:style-name="ce104"/>
          <table:table-cell table:style-name="ce115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3">
          <table:table-cell table:style-name="ce4" table:number-columns-repeated="3"/>
          <table:table-cell table:style-name="ce80"/>
          <table:table-cell table:style-name="ce104"/>
          <table:table-cell table:style-name="ce115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80"/>
          <table:table-cell table:style-name="ce105"/>
          <table:table-cell table:style-name="ce115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80"/>
          <table:table-cell table:style-name="ce104"/>
          <table:table-cell table:style-name="ce115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23"/>
          <table:table-cell table:style-name="ce104"/>
          <table:table-cell table:style-name="ce115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4" table:number-columns-repeated="3"/>
          <table:table-cell table:style-name="ce80"/>
          <table:table-cell table:style-name="ce104"/>
          <table:table-cell table:style-name="ce115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3">
          <table:table-cell table:style-name="ce4" table:number-columns-repeated="3"/>
          <table:table-cell table:style-name="ce79"/>
          <table:table-cell table:style-name="ce104"/>
          <table:table-cell table:style-name="ce115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 table:number-rows-repeated="2">
          <table:table-cell table:style-name="ce4" table:number-columns-repeated="3"/>
          <table:table-cell table:style-name="ce80"/>
          <table:table-cell table:style-name="ce104"/>
          <table:table-cell table:style-name="ce115"/>
          <table:table-cell table:style-name="ce120"/>
          <table:table-cell table:style-name="ce4"/>
          <table:table-cell table:style-name="ce126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65" table:number-columns-repeated="3"/>
          <table:table-cell table:style-name="ce81"/>
          <table:table-cell table:style-name="ce106"/>
          <table:table-cell table:style-name="ce116"/>
          <table:table-cell table:style-name="ce121"/>
          <table:table-cell table:style-name="ce65"/>
          <table:table-cell table:style-name="ce128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66" table:number-columns-repeated="3"/>
          <table:table-cell table:style-name="ce82"/>
          <table:table-cell table:style-name="ce107"/>
          <table:table-cell table:style-name="ce117"/>
          <table:table-cell table:style-name="ce122"/>
          <table:table-cell table:style-name="ce66"/>
          <table:table-cell table:style-name="ce129"/>
          <table:table-cell table:style-name="ce20" table:number-columns-repeated="17"/>
          <table:table-cell table:number-columns-repeated="998"/>
        </table:table-row>
        <table:table-row table:style-name="ro2" table:number-rows-repeated="13">
          <table:table-cell table:style-name="ce66" table:number-columns-repeated="3"/>
          <table:table-cell table:style-name="ce82"/>
          <table:table-cell table:style-name="ce108"/>
          <table:table-cell table:style-name="ce117"/>
          <table:table-cell table:style-name="ce122"/>
          <table:table-cell table:style-name="ce66"/>
          <table:table-cell table:style-name="ce129"/>
          <table:table-cell table:style-name="ce20" table:number-columns-repeated="17"/>
          <table:table-cell table:number-columns-repeated="998"/>
        </table:table-row>
        <table:table-row table:style-name="ro2">
          <table:table-cell table:style-name="ce66" table:number-columns-repeated="3"/>
          <table:table-cell table:style-name="ce20"/>
          <table:table-cell table:style-name="ce108"/>
          <table:table-cell table:style-name="ce117"/>
          <table:table-cell table:style-name="ce122"/>
          <table:table-cell table:style-name="ce66"/>
          <table:table-cell table:style-name="ce129"/>
          <table:table-cell table:style-name="ce20" table:number-columns-repeated="17"/>
          <table:table-cell table:number-columns-repeated="998"/>
        </table:table-row>
        <table:table-row table:style-name="ro2" table:number-rows-repeated="82">
          <table:table-cell table:number-columns-repeated="1024"/>
        </table:table-row>
        <table:table-row table:style-name="ro3" table:number-rows-repeated="724">
          <table:table-cell table:number-columns-repeated="1024"/>
        </table:table-row>
        <table:table-row table:style-name="ro4" table:number-rows-repeated="1047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Massa (1)" table:style-name="ta4"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20" table:default-cell-style-name="Default"/>
        <table:table-column table:style-name="co11" table:number-columns-repeated="994" table:default-cell-style-name="Default"/>
        <table:table-row table:style-name="ro1">
          <table:table-cell table:style-name="ce64" office:value-type="string" calcext:value-type="string" table:number-columns-spanned="10" table:number-rows-spanned="1">
            <text:p><text:span text:style-name="T1">D. Lgs. n. 33/2013 – art. 26/27 (</text:span><text:span text:style-name="T2">concessione sovvenzioni, contributi, sussidi, vantaggi economic</text:span><text:span text:style-name="T3">i)</text:span></text:p>
          </table:table-cell>
          <table:covered-table-cell table:number-columns-repeated="8" table:style-name="ce8"/>
          <table:covered-table-cell table:style-name="ce36"/>
          <table:table-cell table:style-name="ce40" table:number-columns-repeated="20"/>
          <table:table-cell table:number-columns-repeated="994"/>
        </table:table-row>
        <table:table-row table:style-name="ro5">
          <table:table-cell table:style-name="ce2" office:value-type="string" calcext:value-type="string">
            <text:p>n. assistiti (per l'anno _______)</text:p>
          </table:table-cell>
          <table:table-cell table:style-name="ce2" office:value-type="string" calcext:value-type="string">
            <text:p>indicazione ex asl</text:p>
          </table:table-cell>
          <table:table-cell table:style-name="ce131" office:value-type="string" calcext:value-type="string">
            <text:p>CODICE FORNITORE</text:p>
          </table:table-cell>
          <table:table-cell table:style-name="ce2" office:value-type="string" calcext:value-type="string">
            <text:p>IMPRESA/ENTE/SOGGETTO ANONIMO (ai sensi dell'art. 26 D.lgs 33/2013)</text:p>
          </table:table-cell>
          <table:table-cell table:style-name="ce2" office:value-type="string" calcext:value-type="string">
            <text:p>DATI FISCALI (SOLO IN CASO DI IMPRESE/ENTE)</text:p>
          </table:table-cell>
          <table:table-cell table:style-name="ce145" office:value-type="string" office:string-value="IMPORTO DEL VANTAGGIO ECONOMICO CORRISPOSTO (COMPLESSIVO NELL'ANNO SOLARE)" calcext:value-type="string">
            <text:p>IMPORTO DEL VANTAGGIO ECONOMICO CORRISPOSTO (COMPLESSIVO NELL'ANNO SOLARE) </text:p>
          </table:table-cell>
          <table:table-cell table:style-name="ce2" office:value-type="string" calcext:value-type="string">
            <text:p>NORMA/TITOLO A BASE DELL'ATTRIBUZIONE</text:p>
          </table:table-cell>
          <table:table-cell table:style-name="ce2" office:value-type="string" calcext:value-type="string">
            <text:p>UFFICIO/FUNZIONARIO/DIRIGENTE RESPONSABILE DEL PROCEDIMENTO AMMINISTRATIVO</text:p>
          </table:table-cell>
          <table:table-cell table:style-name="ce2" office:value-type="string" calcext:value-type="string">
            <text:p>MODALITA' SEGUITA PER L'INDIVIDUAZIONE DEL BENEFICIARIO</text:p>
          </table:table-cell>
          <table:table-cell table:style-name="ce2" office:value-type="string" calcext:value-type="string">
            <text:p>LINK AL PROGETTO SELEZIONATO E CURRICULUM DEL SOGGETTO INCARICATO</text:p>
          </table:table-cell>
          <table:table-cell table:style-name="ce40" table:number-columns-repeated="20"/>
          <table:table-cell table:number-columns-repeated="994"/>
        </table:table-row>
        <table:table-row table:style-name="ro2">
          <table:table-cell table:number-columns-repeated="2" table:style-name="ce11" office:value-type="float" office:value="1" calcext:value-type="float">
            <text:p>1</text:p>
          </table:table-cell>
          <table:table-cell table:style-name="ce132" office:value-type="float" office:value="171269" calcext:value-type="float">
            <text:p>171269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6" office:value-type="currency" office:currency="EUR" office:value="196.23" calcext:value-type="currency">
            <text:p>€ 196.23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2" calcext:value-type="float">
            <text:p>2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76" calcext:value-type="float">
            <text:p>171276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3" calcext:value-type="float">
            <text:p>3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41253" calcext:value-type="float">
            <text:p>141253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6" office:value-type="currency" office:currency="EUR" office:value="2737.18" calcext:value-type="currency">
            <text:p>€ 2,737.18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4" calcext:value-type="float">
            <text:p>4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78" calcext:value-type="float">
            <text:p>171278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5" calcext:value-type="float">
            <text:p>5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79" calcext:value-type="float">
            <text:p>171279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6" calcext:value-type="float">
            <text:p>6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3708" calcext:value-type="float">
            <text:p>173708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6" office:value-type="currency" office:currency="EUR" office:value="201.4" calcext:value-type="currency">
            <text:p>€ 201.40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7" calcext:value-type="float">
            <text:p>7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357" calcext:value-type="float">
            <text:p>171357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6" office:value-type="currency" office:currency="EUR" office:value="131.68" calcext:value-type="currency">
            <text:p>€ 131.68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8" calcext:value-type="float">
            <text:p>8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39110" calcext:value-type="float">
            <text:p>139110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9" calcext:value-type="float">
            <text:p>9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3397" calcext:value-type="float">
            <text:p>173397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0" calcext:value-type="float">
            <text:p>10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2268" calcext:value-type="float">
            <text:p>172268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1" calcext:value-type="float">
            <text:p>11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3152" calcext:value-type="float">
            <text:p>173152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2" calcext:value-type="float">
            <text:p>12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96" calcext:value-type="float">
            <text:p>171296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6" office:value-type="currency" office:currency="EUR" office:value="191.07" calcext:value-type="currency">
            <text:p>€ 191.07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3" calcext:value-type="float">
            <text:p>13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83" calcext:value-type="float">
            <text:p>171283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4" calcext:value-type="float">
            <text:p>14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84" calcext:value-type="float">
            <text:p>171284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5" calcext:value-type="float">
            <text:p>15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2267" calcext:value-type="float">
            <text:p>172267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6" office:value-type="currency" office:currency="EUR" office:value="118.77" calcext:value-type="currency">
            <text:p>€ 118.77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6" calcext:value-type="float">
            <text:p>16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98" calcext:value-type="float">
            <text:p>171298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7" calcext:value-type="float">
            <text:p>17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2376" calcext:value-type="float">
            <text:p>172376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8" calcext:value-type="float">
            <text:p>18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301" calcext:value-type="float">
            <text:p>171301</text:p>
          </table:table-cell>
          <table:table-cell table:style-name="ce11" office:value-type="string" calcext:value-type="string">
            <text:p>SOGGETTO ANONIMO</text:p>
          </table:table-cell>
          <table:table-cell table:style-name="ce139"/>
          <table:table-cell table:style-name="ce146" office:value-type="currency" office:currency="EUR" office:value="198.81" calcext:value-type="currency">
            <text:p>€ 198.81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9" calcext:value-type="float">
            <text:p>19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86" calcext:value-type="float">
            <text:p>171286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6" office:value-type="currency" office:currency="EUR" office:value="183.32" calcext:value-type="currency">
            <text:p>€ 183.32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20" calcext:value-type="float">
            <text:p>20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97" calcext:value-type="float">
            <text:p>171297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6" office:value-type="currency" office:currency="EUR" office:value="191.07" calcext:value-type="currency">
            <text:p>€ 191.07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21" calcext:value-type="float">
            <text:p>21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87" calcext:value-type="float">
            <text:p>171287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6" office:value-type="currency" office:currency="EUR" office:value="134.26" calcext:value-type="currency">
            <text:p>€ 134.26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22" calcext:value-type="float">
            <text:p>22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4070" calcext:value-type="float">
            <text:p>174070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23" calcext:value-type="float">
            <text:p>23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89" calcext:value-type="float">
            <text:p>171289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24" calcext:value-type="float">
            <text:p>24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94" calcext:value-type="float">
            <text:p>171294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6" office:value-type="currency" office:currency="EUR" office:value="185.9" calcext:value-type="currency">
            <text:p>€ 185.90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25" calcext:value-type="float">
            <text:p>25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4907" calcext:value-type="float">
            <text:p>174907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26" calcext:value-type="float">
            <text:p>26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3361" calcext:value-type="float">
            <text:p>173361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27" calcext:value-type="float">
            <text:p>27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90" calcext:value-type="float">
            <text:p>171290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28" calcext:value-type="float">
            <text:p>28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91" calcext:value-type="float">
            <text:p>171291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29" calcext:value-type="float">
            <text:p>29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99" calcext:value-type="float">
            <text:p>171299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30" calcext:value-type="float">
            <text:p>30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295" calcext:value-type="float">
            <text:p>171295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31" calcext:value-type="float">
            <text:p>31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29677" calcext:value-type="float">
            <text:p>129677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93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32" calcext:value-type="float">
            <text:p>32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304" calcext:value-type="float">
            <text:p>171304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33" calcext:value-type="float">
            <text:p>33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5938" calcext:value-type="float">
            <text:p>175938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34" calcext:value-type="float">
            <text:p>34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5505" calcext:value-type="float">
            <text:p>175505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35" calcext:value-type="float">
            <text:p>35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6183" calcext:value-type="float">
            <text:p>176183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36" calcext:value-type="float">
            <text:p>36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6210" calcext:value-type="float">
            <text:p>176210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37" calcext:value-type="float">
            <text:p>37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6182" calcext:value-type="float">
            <text:p>176182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38" calcext:value-type="float">
            <text:p>38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6384" calcext:value-type="float">
            <text:p>176384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39" calcext:value-type="float">
            <text:p>39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305" calcext:value-type="float">
            <text:p>171305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40" calcext:value-type="float">
            <text:p>40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3375" calcext:value-type="float">
            <text:p>173375</text:p>
          </table:table-cell>
          <table:table-cell table:style-name="ce11" office:value-type="string" calcext:value-type="string">
            <text:p>SOGGETTO ANONIMO</text:p>
          </table:table-cell>
          <table:table-cell table:style-name="ce140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41" calcext:value-type="float">
            <text:p>41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2532" calcext:value-type="float">
            <text:p>172532</text:p>
          </table:table-cell>
          <table:table-cell table:style-name="ce11" office:value-type="string" calcext:value-type="string">
            <text:p>SOGGETTO ANONIMO</text:p>
          </table:table-cell>
          <table:table-cell table:style-name="ce140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42" calcext:value-type="float">
            <text:p>42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0189" calcext:value-type="float">
            <text:p>170189</text:p>
          </table:table-cell>
          <table:table-cell table:style-name="ce11" office:value-type="string" calcext:value-type="string">
            <text:p>SOGGETTO ANONIMO</text:p>
          </table:table-cell>
          <table:table-cell table:style-name="ce140"/>
          <table:table-cell table:style-name="ce93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43" calcext:value-type="float">
            <text:p>43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68895" calcext:value-type="float">
            <text:p>168895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44" calcext:value-type="float">
            <text:p>44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26130" calcext:value-type="float">
            <text:p>126130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45" calcext:value-type="float">
            <text:p>45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3899" calcext:value-type="float">
            <text:p>173899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46" calcext:value-type="float">
            <text:p>46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68904" calcext:value-type="float">
            <text:p>168904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47" calcext:value-type="float">
            <text:p>47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68905" calcext:value-type="float">
            <text:p>168905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48" calcext:value-type="float">
            <text:p>48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2378" calcext:value-type="float">
            <text:p>172378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49" calcext:value-type="float">
            <text:p>49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2377" calcext:value-type="float">
            <text:p>172377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50" calcext:value-type="float">
            <text:p>50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4986" calcext:value-type="float">
            <text:p>174986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51" calcext:value-type="float">
            <text:p>51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5081" calcext:value-type="float">
            <text:p>175081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52" calcext:value-type="float">
            <text:p>52</text:p>
          </table:table-cell>
          <table:table-cell table:style-name="ce11" office:value-type="float" office:value="1" calcext:value-type="float">
            <text:p>1</text:p>
          </table:table-cell>
          <table:table-cell table:style-name="ce133" office:value-type="float" office:value="175596" calcext:value-type="float">
            <text:p>175596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53" calcext:value-type="float">
            <text:p>53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5899" calcext:value-type="float">
            <text:p>175899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54" calcext:value-type="float">
            <text:p>54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5900" calcext:value-type="float">
            <text:p>175900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55" calcext:value-type="float">
            <text:p>55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5898" calcext:value-type="float">
            <text:p>175898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56" calcext:value-type="float">
            <text:p>56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6892" calcext:value-type="float">
            <text:p>176892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57" calcext:value-type="float">
            <text:p>57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6950" calcext:value-type="float">
            <text:p>176950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58" calcext:value-type="float">
            <text:p>58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7225" calcext:value-type="float">
            <text:p>177225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59" calcext:value-type="float">
            <text:p>59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6882" calcext:value-type="float">
            <text:p>176882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60" calcext:value-type="float">
            <text:p>60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71306" calcext:value-type="float">
            <text:p>171306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61" calcext:value-type="float">
            <text:p>61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72889" calcext:value-type="float">
            <text:p>172889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62" calcext:value-type="float">
            <text:p>62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77863" calcext:value-type="float">
            <text:p>177863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93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63" calcext:value-type="float">
            <text:p>63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77864" calcext:value-type="float">
            <text:p>177864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64" calcext:value-type="float">
            <text:p>64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77967" calcext:value-type="float">
            <text:p>177967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65" calcext:value-type="float">
            <text:p>65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78325" calcext:value-type="float">
            <text:p>178325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66" calcext:value-type="float">
            <text:p>66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78489" calcext:value-type="float">
            <text:p>178489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67" calcext:value-type="float">
            <text:p>67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78488" calcext:value-type="float">
            <text:p>178488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68" calcext:value-type="float">
            <text:p>68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78818" calcext:value-type="float">
            <text:p>178818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69" calcext:value-type="float">
            <text:p>69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79009" calcext:value-type="float">
            <text:p>179009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70" calcext:value-type="float">
            <text:p>70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78993" calcext:value-type="float">
            <text:p>178993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71" calcext:value-type="float">
            <text:p>71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80032" calcext:value-type="float">
            <text:p>180032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72" calcext:value-type="float">
            <text:p>72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70190" calcext:value-type="float">
            <text:p>170190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146" office:value-type="currency" office:currency="EUR" office:value="201.4" calcext:value-type="currency">
            <text:p>€ 201.40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73" calcext:value-type="float">
            <text:p>73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80911" calcext:value-type="float">
            <text:p>180911</text:p>
          </table:table-cell>
          <table:table-cell table:style-name="ce11" office:value-type="string" calcext:value-type="string">
            <text:p>SOGGETTO ANONIMO</text:p>
          </table:table-cell>
          <table:table-cell table:style-name="ce138"/>
          <table:table-cell table:style-name="ce93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74" calcext:value-type="float">
            <text:p>74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82817" calcext:value-type="float">
            <text:p>182817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75" calcext:value-type="float">
            <text:p>75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82818" calcext:value-type="float">
            <text:p>182818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7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76" calcext:value-type="float">
            <text:p>76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83653" calcext:value-type="float">
            <text:p>183653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77" calcext:value-type="float">
            <text:p>77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83654" calcext:value-type="float">
            <text:p>183654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3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78" calcext:value-type="float">
            <text:p>78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83655" calcext:value-type="float">
            <text:p>183655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79" calcext:value-type="float">
            <text:p>79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85252" calcext:value-type="float">
            <text:p>185252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3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80" calcext:value-type="float">
            <text:p>80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85253" calcext:value-type="float">
            <text:p>185253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81" calcext:value-type="float">
            <text:p>81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85254" calcext:value-type="float">
            <text:p>185254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62" calcext:value-type="currency">
            <text:p>€ 62.00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82" calcext:value-type="float">
            <text:p>82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87652" calcext:value-type="float">
            <text:p>187652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1"/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83" calcext:value-type="float">
            <text:p>83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87653" calcext:value-type="float">
            <text:p>187653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186" calcext:value-type="currency">
            <text:p>€ 186.00</text:p>
          </table:table-cell>
          <table:table-cell table:style-name="ce149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84" calcext:value-type="float">
            <text:p>84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88597" calcext:value-type="float">
            <text:p>188597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7"/>
          <table:table-cell table:style-name="ce149" office:value-type="string" calcext:value-type="string">
            <text:p>Delibera G.R. 1061 del 10/10/2001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85" calcext:value-type="float">
            <text:p>85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88610" calcext:value-type="float">
            <text:p>188610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1"/>
          <table:table-cell table:style-name="ce149" office:value-type="string" calcext:value-type="string">
            <text:p>Delibera G.R. 1061 del 10/10/2002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86" calcext:value-type="float">
            <text:p>86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88609" calcext:value-type="float">
            <text:p>188609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3"/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87" calcext:value-type="float">
            <text:p>87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89267" calcext:value-type="float">
            <text:p>189267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198.81" calcext:value-type="currency">
            <text:p>€ 198.81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88" calcext:value-type="float">
            <text:p>88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89268" calcext:value-type="float">
            <text:p>189268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1"/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89" calcext:value-type="float">
            <text:p>89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89269" calcext:value-type="float">
            <text:p>189269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2075.34" calcext:value-type="currency">
            <text:p>€ 2,075.34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90" calcext:value-type="float">
            <text:p>90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89646" calcext:value-type="float">
            <text:p>189646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1"/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91" calcext:value-type="float">
            <text:p>91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90576" calcext:value-type="float">
            <text:p>190576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142.01" calcext:value-type="currency">
            <text:p>€ 142.01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92" calcext:value-type="float">
            <text:p>92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90575" calcext:value-type="float">
            <text:p>190575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62" calcext:value-type="currency">
            <text:p>€ 62.00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93" calcext:value-type="float">
            <text:p>93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91440" calcext:value-type="float">
            <text:p>191440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1"/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5"/>
          <table:table-cell table:style-name="ce156" table:number-columns-repeated="4"/>
          <table:table-cell table:style-name="ce157" table:number-columns-repeated="15"/>
          <table:table-cell table:number-columns-repeated="994"/>
        </table:table-row>
        <table:table-row table:style-name="ro2">
          <table:table-cell table:style-name="ce11" office:value-type="float" office:value="94" calcext:value-type="float">
            <text:p>94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92211" calcext:value-type="float">
            <text:p>192211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193.65" calcext:value-type="currency">
            <text:p>€ 193.65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95" calcext:value-type="float">
            <text:p>95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92213" calcext:value-type="float">
            <text:p>192213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3"/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96" calcext:value-type="float">
            <text:p>96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3058" calcext:value-type="float">
            <text:p>193058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1"/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97" calcext:value-type="float">
            <text:p>97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93057" calcext:value-type="float">
            <text:p>193057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3"/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98" calcext:value-type="float">
            <text:p>98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93054" calcext:value-type="float">
            <text:p>193054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124" calcext:value-type="currency">
            <text:p>€ 124.00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99" calcext:value-type="float">
            <text:p>99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3819" calcext:value-type="float">
            <text:p>193819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7"/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00" calcext:value-type="float">
            <text:p>100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3818" calcext:value-type="float">
            <text:p>193818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2694.17" calcext:value-type="currency">
            <text:p>€ 2,694.17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01" calcext:value-type="float">
            <text:p>101</text:p>
          </table:table-cell>
          <table:table-cell table:style-name="ce11" office:value-type="float" office:value="1" calcext:value-type="float">
            <text:p>1</text:p>
          </table:table-cell>
          <table:table-cell table:style-name="ce133" office:value-type="float" office:value="193967" calcext:value-type="float">
            <text:p>193967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7"/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02" calcext:value-type="float">
            <text:p>102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4852" calcext:value-type="float">
            <text:p>194852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3"/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03" calcext:value-type="float">
            <text:p>103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4853" calcext:value-type="float">
            <text:p>194853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186" calcext:value-type="currency">
            <text:p>€ 186.00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04" calcext:value-type="float">
            <text:p>104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5352" calcext:value-type="float">
            <text:p>195352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198.81" calcext:value-type="currency">
            <text:p>€ 198.81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05" calcext:value-type="float">
            <text:p>105</text:p>
          </table:table-cell>
          <table:table-cell table:style-name="ce11" office:value-type="float" office:value="1" calcext:value-type="float">
            <text:p>1</text:p>
          </table:table-cell>
          <table:table-cell table:style-name="ce135" office:value-type="float" office:value="196204" calcext:value-type="float">
            <text:p>196204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1"/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06" calcext:value-type="float">
            <text:p>106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197220" calcext:value-type="float">
            <text:p>197220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20.66" calcext:value-type="currency">
            <text:p>€ 20.66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07" calcext:value-type="float">
            <text:p>107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7711" calcext:value-type="float">
            <text:p>197711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93"/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08" calcext:value-type="float">
            <text:p>108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7712" calcext:value-type="float">
            <text:p>197712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186" calcext:value-type="currency">
            <text:p>€ 186.00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11" office:value-type="float" office:value="109" calcext:value-type="float">
            <text:p>109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7784" calcext:value-type="float">
            <text:p>197784</text:p>
          </table:table-cell>
          <table:table-cell table:style-name="ce11" office:value-type="string" calcext:value-type="string">
            <text:p>SOGGETTO ANONIMO</text:p>
          </table:table-cell>
          <table:table-cell table:style-name="ce141"/>
          <table:table-cell table:style-name="ce146" office:value-type="currency" office:currency="EUR" office:value="186" calcext:value-type="currency">
            <text:p>€ 186.00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154" table:number-columns-repeated="20"/>
          <table:table-cell table:number-columns-repeated="994"/>
        </table:table-row>
        <table:table-row table:style-name="ro2">
          <table:table-cell table:style-name="ce3" office:value-type="float" office:value="110" calcext:value-type="float">
            <text:p>110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8360" calcext:value-type="float">
            <text:p>198360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131.68" calcext:value-type="currency">
            <text:p>€ 131.68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11" calcext:value-type="float">
            <text:p>111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8362" calcext:value-type="float">
            <text:p>198362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141" calcext:value-type="currency">
            <text:p>€ 141.00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12" calcext:value-type="float">
            <text:p>112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8361" calcext:value-type="float">
            <text:p>198361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169" calcext:value-type="currency">
            <text:p>€ 169.00</text:p>
          </table:table-cell>
          <table:table-cell table:style-name="ce149" office:value-type="string" calcext:value-type="string">
            <text:p>Delibera G.R. 1061 del 10/10/2003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13" calcext:value-type="float">
            <text:p>113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9237" calcext:value-type="float">
            <text:p>199237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134.26" calcext:value-type="currency">
            <text:p>€ 134.26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14" calcext:value-type="float">
            <text:p>114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9893" calcext:value-type="float">
            <text:p>199893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214.3" calcext:value-type="currency">
            <text:p>€ 214.30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15" calcext:value-type="float">
            <text:p>115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9895" calcext:value-type="float">
            <text:p>199895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201.4" calcext:value-type="currency">
            <text:p>€ 201.40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16" calcext:value-type="float">
            <text:p>116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9894" calcext:value-type="float">
            <text:p>199894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186" calcext:value-type="currency">
            <text:p>€ 186.00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17" calcext:value-type="float">
            <text:p>117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99896" calcext:value-type="float">
            <text:p>199896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93"/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18" calcext:value-type="float">
            <text:p>118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200714" calcext:value-type="float">
            <text:p>200714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586.73" calcext:value-type="currency">
            <text:p>€ 586.73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19" calcext:value-type="float">
            <text:p>119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200715" calcext:value-type="float">
            <text:p>200715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30.98" calcext:value-type="currency">
            <text:p>€ 30.98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20" calcext:value-type="float">
            <text:p>120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201332" calcext:value-type="float">
            <text:p>201332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186" calcext:value-type="currency">
            <text:p>€ 186.00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21" calcext:value-type="float">
            <text:p>121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201331" calcext:value-type="float">
            <text:p>201331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93"/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22" calcext:value-type="float">
            <text:p>122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202110" calcext:value-type="float">
            <text:p>202110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783.7" calcext:value-type="currency">
            <text:p>€ 783.70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23" calcext:value-type="float">
            <text:p>123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202111" calcext:value-type="float">
            <text:p>202111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186" calcext:value-type="currency">
            <text:p>€ 186.00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41" table:number-columns-repeated="20"/>
          <table:table-cell table:number-columns-repeated="994"/>
        </table:table-row>
        <table:table-row table:style-name="ro2">
          <table:table-cell table:style-name="ce3" office:value-type="float" office:value="124" calcext:value-type="float">
            <text:p>124</text:p>
          </table:table-cell>
          <table:table-cell table:style-name="ce11" office:value-type="float" office:value="1" calcext:value-type="float">
            <text:p>1</text:p>
          </table:table-cell>
          <table:table-cell table:style-name="ce134" office:value-type="float" office:value="212112" calcext:value-type="float">
            <text:p>212112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186" calcext:value-type="currency">
            <text:p>€ 186.00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41" table:number-columns-repeated="20"/>
          <table:table-cell table:number-columns-repeated="994"/>
        </table:table-row>
        <table:table-row table:style-name="ro2">
          <table:table-cell table:style-name="ce3" office:value-type="float" office:value="125" calcext:value-type="float">
            <text:p>125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202629" calcext:value-type="float">
            <text:p>202629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700.24" calcext:value-type="currency">
            <text:p>€ 700.24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26" calcext:value-type="float">
            <text:p>126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202628" calcext:value-type="float">
            <text:p>202628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198.81" calcext:value-type="currency">
            <text:p>€ 198.81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27" calcext:value-type="float">
            <text:p>127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202627" calcext:value-type="float">
            <text:p>202627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186" calcext:value-type="currency">
            <text:p>€ 186.00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28" calcext:value-type="float">
            <text:p>128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202630" calcext:value-type="float">
            <text:p>202630</text:p>
          </table:table-cell>
          <table:table-cell table:style-name="ce11" office:value-type="string" calcext:value-type="string">
            <text:p>SOGGETTO ANONIMO</text:p>
          </table:table-cell>
          <table:table-cell table:style-name="ce142"/>
          <table:table-cell table:style-name="ce146" office:value-type="currency" office:currency="EUR" office:value="186" calcext:value-type="currency">
            <text:p>€ 186.00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3" office:value-type="float" office:value="129" calcext:value-type="float">
            <text:p>129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183653" calcext:value-type="float">
            <text:p>183653</text:p>
          </table:table-cell>
          <table:table-cell table:style-name="ce11" office:value-type="string" calcext:value-type="string">
            <text:p>SOGGETTO ANONIMO</text:p>
          </table:table-cell>
          <table:table-cell table:style-name="ce143"/>
          <table:table-cell table:style-name="ce146" office:value-type="currency" office:currency="EUR" office:value="201.4" calcext:value-type="currency">
            <text:p>€ 201.40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41" table:number-columns-repeated="20"/>
          <table:table-cell table:number-columns-repeated="994"/>
        </table:table-row>
        <table:table-row table:style-name="ro2">
          <table:table-cell table:style-name="ce3" office:value-type="float" office:value="130" calcext:value-type="float">
            <text:p>130</text:p>
          </table:table-cell>
          <table:table-cell table:style-name="ce11" office:value-type="float" office:value="1" calcext:value-type="float">
            <text:p>1</text:p>
          </table:table-cell>
          <table:table-cell table:style-name="ce132" office:value-type="float" office:value="203550" calcext:value-type="float">
            <text:p>203550</text:p>
          </table:table-cell>
          <table:table-cell table:style-name="ce11" office:value-type="string" calcext:value-type="string">
            <text:p>SOGGETTO ANONIMO</text:p>
          </table:table-cell>
          <table:table-cell table:style-name="ce143"/>
          <table:table-cell table:style-name="ce146" office:value-type="currency" office:currency="EUR" office:value="186" calcext:value-type="currency">
            <text:p>€ 186.00</text:p>
          </table:table-cell>
          <table:table-cell table:style-name="ce149" office:value-type="string" calcext:value-type="string">
            <text:p>Delibera G.R. 1061 del 10/10/2004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41" table:number-columns-repeated="20"/>
          <table:table-cell table:number-columns-repeated="994"/>
        </table:table-row>
        <table:table-row table:style-name="ro2">
          <table:table-cell table:style-name="ce3" office:value-type="float" office:value="131" calcext:value-type="float">
            <text:p>131</text:p>
          </table:table-cell>
          <table:table-cell table:style-name="ce3" office:value-type="float" office:value="1" calcext:value-type="float">
            <text:p>1</text:p>
          </table:table-cell>
          <table:table-cell table:style-name="ce132" office:value-type="float" office:value="203549" calcext:value-type="float">
            <text:p>203549</text:p>
          </table:table-cell>
          <table:table-cell table:style-name="ce11" office:value-type="string" calcext:value-type="string">
            <text:p>SOGGETTO ANONIMO</text:p>
          </table:table-cell>
          <table:table-cell table:style-name="ce143"/>
          <table:table-cell table:style-name="ce146" office:value-type="currency" office:currency="EUR" office:value="2231.95" calcext:value-type="currency">
            <text:p>€ 2,231.95</text:p>
          </table:table-cell>
          <table:table-cell table:style-name="ce149" office:value-type="string" calcext:value-type="string">
            <text:p>Delibera G.R. 1061 del 10/10/200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41" table:number-columns-repeated="20"/>
          <table:table-cell table:number-columns-repeated="994"/>
        </table:table-row>
        <table:table-row table:style-name="ro2">
          <table:table-cell table:style-name="ce3" office:value-type="float" office:value="132" calcext:value-type="float">
            <text:p>132</text:p>
          </table:table-cell>
          <table:table-cell table:style-name="ce3" office:value-type="float" office:value="1" calcext:value-type="float">
            <text:p>1</text:p>
          </table:table-cell>
          <table:table-cell table:style-name="ce132" office:value-type="float" office:value="204041" calcext:value-type="float">
            <text:p>204041</text:p>
          </table:table-cell>
          <table:table-cell table:style-name="ce11" office:value-type="string" calcext:value-type="string">
            <text:p>SOGGETTO ANONIMO</text:p>
          </table:table-cell>
          <table:table-cell table:style-name="ce143"/>
          <table:table-cell table:style-name="ce146" office:value-type="currency" office:currency="EUR" office:value="103.28" calcext:value-type="currency">
            <text:p>€ 103.28</text:p>
          </table:table-cell>
          <table:table-cell table:style-name="ce149" office:value-type="string" calcext:value-type="string">
            <text:p>Delibera G.R. 1061 del 10/10/200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41" table:number-columns-repeated="20"/>
          <table:table-cell table:number-columns-repeated="994"/>
        </table:table-row>
        <table:table-row table:style-name="ro2">
          <table:table-cell table:style-name="ce3" office:value-type="float" office:value="133" calcext:value-type="float">
            <text:p>133</text:p>
          </table:table-cell>
          <table:table-cell table:style-name="ce3" office:value-type="float" office:value="1" calcext:value-type="float">
            <text:p>1</text:p>
          </table:table-cell>
          <table:table-cell table:style-name="ce132" office:value-type="float" office:value="204843" calcext:value-type="float">
            <text:p>204843</text:p>
          </table:table-cell>
          <table:table-cell table:style-name="ce11" office:value-type="string" calcext:value-type="string">
            <text:p>SOGGETTO ANONIMO</text:p>
          </table:table-cell>
          <table:table-cell table:style-name="ce143"/>
          <table:table-cell table:style-name="ce146" office:value-type="currency" office:currency="EUR" office:value="124" calcext:value-type="currency">
            <text:p>€ 124.00</text:p>
          </table:table-cell>
          <table:table-cell table:style-name="ce149" office:value-type="string" calcext:value-type="string">
            <text:p>Delibera G.R. 1061 del 10/10/200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41" table:number-columns-repeated="20"/>
          <table:table-cell table:number-columns-repeated="994"/>
        </table:table-row>
        <table:table-row table:style-name="ro2">
          <table:table-cell table:style-name="ce130" office:value-type="float" office:value="134" calcext:value-type="float">
            <text:p>134</text:p>
          </table:table-cell>
          <table:table-cell table:style-name="ce3" office:value-type="float" office:value="1" calcext:value-type="float">
            <text:p>1</text:p>
          </table:table-cell>
          <table:table-cell table:style-name="ce132" office:value-type="float" office:value="204038" calcext:value-type="float">
            <text:p>204038</text:p>
          </table:table-cell>
          <table:table-cell table:style-name="ce11" office:value-type="string" calcext:value-type="string">
            <text:p>SOGGETTO ANONIMO</text:p>
          </table:table-cell>
          <table:table-cell table:style-name="ce144"/>
          <table:table-cell table:style-name="ce146" office:value-type="currency" office:currency="EUR" office:value="46.48" calcext:value-type="currency">
            <text:p>€ 46.48</text:p>
          </table:table-cell>
          <table:table-cell table:style-name="ce149" office:value-type="string" calcext:value-type="string">
            <text:p>Delibera G.R. 1061 del 10/10/2005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1" office:value-type="string" calcext:value-type="string">
            <text:p>paziente in carico al servizio dialisi dell'azienda Toscana nord Ovest</text:p>
          </table:table-cell>
          <table:table-cell table:style-name="ce152" office:value-type="string" calcext:value-type="string">
            <text:p>No</text:p>
          </table:table-cell>
          <table:table-cell table:style-name="ce20" table:number-columns-repeated="20"/>
          <table:table-cell table:number-columns-repeated="994"/>
        </table:table-row>
        <table:table-row table:style-name="ro2">
          <table:table-cell table:style-name="ce130" table:number-columns-repeated="2"/>
          <table:table-cell table:style-name="ce131"/>
          <table:table-cell table:style-name="ce137" office:value-type="string" calcext:value-type="string">
            <text:p>SOMMA MASSA</text:p>
          </table:table-cell>
          <table:table-cell table:style-name="ce144"/>
          <table:table-cell table:style-name="ce148" table:formula="of:=SUM([.F3:.F136])" office:value-type="currency" office:currency="EUR" office:value="18487.75" calcext:value-type="currency">
            <text:p>€ 18,487.75</text:p>
          </table:table-cell>
          <table:table-cell table:style-name="ce150"/>
          <table:table-cell table:style-name="ce151"/>
          <table:table-cell table:style-name="ce130"/>
          <table:table-cell table:style-name="ce153"/>
          <table:table-cell table:style-name="ce20" table:number-columns-repeated="20"/>
          <table:table-cell table:number-columns-repeated="994"/>
        </table:table-row>
        <table:table-row table:style-name="ro2" table:number-rows-repeated="200">
          <table:table-cell table:number-columns-repeated="2"/>
          <table:table-cell table:style-name="ce136"/>
          <table:table-cell table:number-columns-repeated="1021"/>
        </table:table-row>
        <table:table-row table:style-name="ro3" table:number-rows-repeated="680">
          <table:table-cell table:number-columns-repeated="2"/>
          <table:table-cell table:style-name="ce136"/>
          <table:table-cell table:number-columns-repeated="1021"/>
        </table:table-row>
        <table:table-row table:style-name="ro4" table:number-rows-repeated="104755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Pontedera-Pisa-Volterra (5)" table:style-name="ta5">
        <table:table-column table:style-name="co14" table:default-cell-style-name="Default"/>
        <table:table-column table:style-name="co15" table:default-cell-style-name="Default"/>
        <table:table-column table:style-name="co16" table:number-columns-repeated="2" table:default-cell-style-name="Default"/>
        <table:table-column table:style-name="co4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11" table:number-columns-repeated="1014" table:default-cell-style-name="Default"/>
        <table:table-row table:style-name="ro6">
          <table:table-cell table:style-name="ce158" office:value-type="string" calcext:value-type="string" table:number-columns-spanned="10" table:number-rows-spanned="1">
            <text:p><text:span text:style-name="T4">D. Lgs. n. 33/2013 – art. 26/27 (</text:span><text:span text:style-name="T5">concessione sovvenzioni, contributi, sussidi, vantaggi economici</text:span><text:span text:style-name="T6">)</text:span></text:p>
          </table:table-cell>
          <table:covered-table-cell table:number-columns-repeated="8" table:style-name="ce8"/>
          <table:covered-table-cell table:style-name="ce36"/>
          <table:table-cell table:style-name="ce180"/>
          <table:table-cell table:style-name="ce183" table:number-columns-repeated="16"/>
          <table:table-cell table:number-columns-repeated="997"/>
        </table:table-row>
        <table:table-row table:style-name="ro7">
          <table:table-cell table:style-name="ce159" office:value-type="string" calcext:value-type="string">
            <text:p>n. assistiti (per l'anno 2022)</text:p>
          </table:table-cell>
          <table:table-cell table:style-name="ce161" office:value-type="string" calcext:value-type="string">
            <text:p>indicazione ex asl</text:p>
          </table:table-cell>
          <table:table-cell table:style-name="ce161" office:value-type="string" calcext:value-type="string">
            <text:p>codice fornitore</text:p>
          </table:table-cell>
          <table:table-cell table:style-name="ce161" office:value-type="string" calcext:value-type="string">
            <text:p>IMPRESA/ENTE/SOGGETTO ANONIMO (ai sensi dell'art. 26 D.lgs 33/2013)</text:p>
          </table:table-cell>
          <table:table-cell table:style-name="ce161" office:value-type="string" calcext:value-type="string">
            <text:p>DATI FISCALI (SOLO IN CASO DI IMPRESE/ENTE)</text:p>
          </table:table-cell>
          <table:table-cell table:style-name="ce170" office:value-type="string" calcext:value-type="string">
            <text:p>IMPORTO DEL VANTAGGIO ECONOMICO CORRISPOSTO (COMPLESSIVO NELL'ANNO SOLARE)</text:p>
          </table:table-cell>
          <table:table-cell table:style-name="ce161" office:value-type="string" calcext:value-type="string">
            <text:p>NORMA/TITOLO A BASE DELL'ATTRIBUZIONE</text:p>
          </table:table-cell>
          <table:table-cell table:style-name="ce161" office:value-type="string" calcext:value-type="string">
            <text:p>UFFICIO/FUNZIONARIO/DIRIGENTE RESPONSABILE DEL PROCEDIMENTO AMMINISTRATIVO</text:p>
          </table:table-cell>
          <table:table-cell table:style-name="ce161" office:value-type="string" calcext:value-type="string">
            <text:p>MODALITA' SEGUITA PER L'INDIVIDUAZIONE DEL BENEFICIARIO</text:p>
          </table:table-cell>
          <table:table-cell table:style-name="ce161" office:value-type="string" calcext:value-type="string">
            <text:p>LINK AL PROGETTO SELEZIONATO E CURRICULUM DEL SOGGETTO INCARICATO</text:p>
          </table:table-cell>
          <table:table-cell table:style-name="ce181"/>
          <table:table-cell table:style-name="ce184" table:number-columns-repeated="4"/>
          <table:table-cell table:style-name="ce185" table:number-columns-repeated="12"/>
          <table:table-cell table:number-columns-repeated="997"/>
        </table:table-row>
        <table:table-row table:style-name="ro8">
          <table:table-cell table:style-name="ce160" office:value-type="float" office:value="1" calcext:value-type="float">
            <text:p>1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76285" calcext:value-type="float">
            <text:p>176285</text:p>
          </table:table-cell>
          <table:table-cell table:style-name="ce167" office:value-type="string" calcext:value-type="string">
            <text:p>SOGGETTO ANONIMO</text:p>
          </table:table-cell>
          <table:table-cell table:style-name="ce162" office:value-type="float" office:value="1" calcext:value-type="float">
            <text:p>1</text:p>
          </table:table-cell>
          <table:table-cell table:style-name="ce171" office:value-type="currency" office:currency="EUR" office:value="625.03" calcext:value-type="currency">
            <text:p>€ 625.03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6" office:value-type="string" calcext:value-type="string">
            <text:p>paziente in carico al servizio dialisi dell'azienda Toscana nord Ovest</text:p>
          </table:table-cell>
          <table:table-cell table:style-name="ce178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2" calcext:value-type="float">
            <text:p>2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0230" calcext:value-type="float">
            <text:p>190230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1" office:value-type="currency" office:currency="EUR" office:value="633.48" calcext:value-type="currency">
            <text:p>€ 633.48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6" office:value-type="string" calcext:value-type="string">
            <text:p>paziente in carico al servizio dialisi dell'azienda Toscana nord Ovest</text:p>
          </table:table-cell>
          <table:table-cell table:style-name="ce178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3" calcext:value-type="float">
            <text:p>3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86225" calcext:value-type="float">
            <text:p>186225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1" office:value-type="currency" office:currency="EUR" office:value="625.69" calcext:value-type="currency">
            <text:p>€ 625.69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4" calcext:value-type="float">
            <text:p>4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9474" calcext:value-type="float">
            <text:p>199474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1" office:value-type="currency" office:currency="EUR" office:value="703.8" calcext:value-type="currency">
            <text:p>€ 703.8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5" calcext:value-type="float">
            <text:p>5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77923" calcext:value-type="float">
            <text:p>177923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1" office:value-type="currency" office:currency="EUR" office:value="1055.81" calcext:value-type="currency">
            <text:p>€ 1,055.81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6" calcext:value-type="float">
            <text:p>6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204884" calcext:value-type="float">
            <text:p>204884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1" office:value-type="currency" office:currency="EUR" office:value="141.5" calcext:value-type="currency">
            <text:p>€ 141.5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7" calcext:value-type="float">
            <text:p>7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9475" calcext:value-type="float">
            <text:p>199475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1" office:value-type="currency" office:currency="EUR" office:value="153.92" calcext:value-type="currency">
            <text:p>€ 153.92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8" calcext:value-type="float">
            <text:p>8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66009" calcext:value-type="float">
            <text:p>166009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1" office:value-type="currency" office:currency="EUR" office:value="260.71" calcext:value-type="currency">
            <text:p>€ 260.71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9" calcext:value-type="float">
            <text:p>9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70331" calcext:value-type="float">
            <text:p>170331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1" office:value-type="currency" office:currency="EUR" office:value="677.84" calcext:value-type="currency">
            <text:p>€ 677.8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10" calcext:value-type="float">
            <text:p>10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66711" calcext:value-type="float">
            <text:p>166711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316.74" calcext:value-type="currency">
            <text:p>€ 316.7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11" calcext:value-type="float">
            <text:p>11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65666" calcext:value-type="float">
            <text:p>165666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621.92" calcext:value-type="currency">
            <text:p>€ 621.92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12" calcext:value-type="float">
            <text:p>12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70267" calcext:value-type="float">
            <text:p>170267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476.54" calcext:value-type="currency">
            <text:p>€ 476.5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13" calcext:value-type="float">
            <text:p>13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67400" calcext:value-type="float">
            <text:p>167400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912.47" calcext:value-type="currency">
            <text:p>€ 912.47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14" calcext:value-type="float">
            <text:p>14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3799" calcext:value-type="float">
            <text:p>193799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580.69" calcext:value-type="currency">
            <text:p>€ 580.69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15" calcext:value-type="float">
            <text:p>15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77484" calcext:value-type="float">
            <text:p>177484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580.69" calcext:value-type="currency">
            <text:p>€ 580.69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16" calcext:value-type="float">
            <text:p>16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200638" calcext:value-type="float">
            <text:p>200638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264.35" calcext:value-type="currency">
            <text:p>€ 264.35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17" calcext:value-type="float">
            <text:p>17</text:p>
          </table:table-cell>
          <table:table-cell table:style-name="ce162" office:value-type="float" office:value="5" calcext:value-type="float">
            <text:p>5</text:p>
          </table:table-cell>
          <table:table-cell table:style-name="ce164" office:value-type="float" office:value="165541" calcext:value-type="float">
            <text:p>165541</text:p>
          </table:table-cell>
          <table:table-cell table:style-name="ce167" office:value-type="string" calcext:value-type="string">
            <text:p>SOGGETTO ANONIMO</text:p>
          </table:table-cell>
          <table:table-cell table:style-name="ce162" office:value-type="float" office:value="2" calcext:value-type="float">
            <text:p>2</text:p>
          </table:table-cell>
          <table:table-cell table:style-name="ce173" office:value-type="currency" office:currency="EUR" office:value="201.42" calcext:value-type="currency">
            <text:p>€ 201.42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18" calcext:value-type="float">
            <text:p>18</text:p>
          </table:table-cell>
          <table:table-cell table:style-name="ce162" office:value-type="float" office:value="5" calcext:value-type="float">
            <text:p>5</text:p>
          </table:table-cell>
          <table:table-cell table:style-name="ce164" office:value-type="float" office:value="202530" calcext:value-type="float">
            <text:p>202530</text:p>
          </table:table-cell>
          <table:table-cell table:style-name="ce167" office:value-type="string" calcext:value-type="string">
            <text:p>SOGGETTO ANONIMO</text:p>
          </table:table-cell>
          <table:table-cell table:style-name="ce162" office:value-type="float" office:value="3" calcext:value-type="float">
            <text:p>3</text:p>
          </table:table-cell>
          <table:table-cell table:style-name="ce173" office:value-type="currency" office:currency="EUR" office:value="371.82" calcext:value-type="currency">
            <text:p>€ 371.82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19" calcext:value-type="float">
            <text:p>19</text:p>
          </table:table-cell>
          <table:table-cell table:style-name="ce162" office:value-type="float" office:value="5" calcext:value-type="float">
            <text:p>5</text:p>
          </table:table-cell>
          <table:table-cell table:style-name="ce165"/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74.36" calcext:value-type="currency">
            <text:p>€ 74.36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20" calcext:value-type="float">
            <text:p>20</text:p>
          </table:table-cell>
          <table:table-cell table:style-name="ce162" office:value-type="float" office:value="5" calcext:value-type="float">
            <text:p>5</text:p>
          </table:table-cell>
          <table:table-cell table:style-name="ce165" office:value-type="float" office:value="176176" calcext:value-type="float">
            <text:p>176176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371.82" calcext:value-type="currency">
            <text:p>€ 371.82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21" calcext:value-type="float">
            <text:p>21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9478" calcext:value-type="float">
            <text:p>199478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371.82" calcext:value-type="currency">
            <text:p>€ 371.82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22" calcext:value-type="float">
            <text:p>22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6569" calcext:value-type="float">
            <text:p>196569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337.84" calcext:value-type="currency">
            <text:p>€ 337.8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23" calcext:value-type="float">
            <text:p>23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7483" calcext:value-type="float">
            <text:p>197483</text:p>
          </table:table-cell>
          <table:table-cell table:style-name="ce168" office:value-type="string" calcext:value-type="string">
            <text:p>SOGGETTO ANONIMO</text:p>
          </table:table-cell>
          <table:table-cell table:style-name="ce169"/>
          <table:table-cell table:style-name="ce172" office:value-type="currency" office:currency="EUR" office:value="185.94" calcext:value-type="currency">
            <text:p>€ 185.9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24" calcext:value-type="float">
            <text:p>24</text:p>
          </table:table-cell>
          <table:table-cell table:style-name="ce162" office:value-type="float" office:value="5" calcext:value-type="float">
            <text:p>5</text:p>
          </table:table-cell>
          <table:table-cell table:style-name="ce165"/>
          <table:table-cell table:style-name="ce168" office:value-type="string" calcext:value-type="string">
            <text:p>SOGGETTO ANONIMO</text:p>
          </table:table-cell>
          <table:table-cell table:style-name="ce169"/>
          <table:table-cell table:style-name="ce172" office:value-type="currency" office:currency="EUR" office:value="61.98" calcext:value-type="currency">
            <text:p>€ 61.98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25" calcext:value-type="float">
            <text:p>25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7833" calcext:value-type="float">
            <text:p>197833</text:p>
          </table:table-cell>
          <table:table-cell table:style-name="ce168" office:value-type="string" calcext:value-type="string">
            <text:p>SOGGETTO ANONIMO</text:p>
          </table:table-cell>
          <table:table-cell table:style-name="ce169"/>
          <table:table-cell table:style-name="ce172" office:value-type="currency" office:currency="EUR" office:value="185.94" calcext:value-type="currency">
            <text:p>€ 185.9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26" calcext:value-type="float">
            <text:p>26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88239" calcext:value-type="float">
            <text:p>188239</text:p>
          </table:table-cell>
          <table:table-cell table:style-name="ce168" office:value-type="string" calcext:value-type="string">
            <text:p>SOGGETTO ANONIMO</text:p>
          </table:table-cell>
          <table:table-cell table:style-name="ce169"/>
          <table:table-cell table:style-name="ce172" office:value-type="currency" office:currency="EUR" office:value="185.94" calcext:value-type="currency">
            <text:p>€ 185.9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27" calcext:value-type="float">
            <text:p>27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200635" calcext:value-type="float">
            <text:p>200635</text:p>
          </table:table-cell>
          <table:table-cell table:style-name="ce168" office:value-type="string" calcext:value-type="string">
            <text:p>SOGGETTO ANONIMO</text:p>
          </table:table-cell>
          <table:table-cell table:style-name="ce169"/>
          <table:table-cell table:style-name="ce172" office:value-type="currency" office:currency="EUR" office:value="69.21" calcext:value-type="currency">
            <text:p>€ 69.21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28" calcext:value-type="float">
            <text:p>28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202316" calcext:value-type="float">
            <text:p>202316</text:p>
          </table:table-cell>
          <table:table-cell table:style-name="ce168" office:value-type="string" calcext:value-type="string">
            <text:p>SOGGETTO ANONIMO</text:p>
          </table:table-cell>
          <table:table-cell table:style-name="ce169"/>
          <table:table-cell table:style-name="ce172" office:value-type="currency" office:currency="EUR" office:value="185.94" calcext:value-type="currency">
            <text:p>€ 185.9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29" calcext:value-type="float">
            <text:p>29</text:p>
          </table:table-cell>
          <table:table-cell table:style-name="ce162" office:value-type="float" office:value="5" calcext:value-type="float">
            <text:p>5</text:p>
          </table:table-cell>
          <table:table-cell table:style-name="ce163"/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9.3" calcext:value-type="currency">
            <text:p>€ 9.3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30" calcext:value-type="float">
            <text:p>30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88866" calcext:value-type="float">
            <text:p>188866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66.11" calcext:value-type="currency">
            <text:p>€ 66.11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31" calcext:value-type="float">
            <text:p>31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202532" calcext:value-type="float">
            <text:p>202532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85.94" calcext:value-type="currency">
            <text:p>€ 185.9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32" calcext:value-type="float">
            <text:p>32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204886" calcext:value-type="float">
            <text:p>204886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90.9" calcext:value-type="currency">
            <text:p>€ 90.9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33" calcext:value-type="float">
            <text:p>33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66560" calcext:value-type="float">
            <text:p>166560</text:p>
          </table:table-cell>
          <table:table-cell table:style-name="ce167" office:value-type="string" calcext:value-type="string">
            <text:p>SOGGETTO ANONIMO</text:p>
          </table:table-cell>
          <table:table-cell table:style-name="ce162" office:value-type="float" office:value="4" calcext:value-type="float">
            <text:p>4</text:p>
          </table:table-cell>
          <table:table-cell table:style-name="ce172" office:value-type="currency" office:currency="EUR" office:value="451.47" calcext:value-type="currency">
            <text:p>€ 451.47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34" calcext:value-type="float">
            <text:p>34</text:p>
          </table:table-cell>
          <table:table-cell table:style-name="ce162" office:value-type="float" office:value="5" calcext:value-type="float">
            <text:p>5</text:p>
          </table:table-cell>
          <table:table-cell table:style-name="ce163"/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29.6" calcext:value-type="currency">
            <text:p>€ 29.6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35" calcext:value-type="float">
            <text:p>35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66258" calcext:value-type="float">
            <text:p>166258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268.7" calcext:value-type="currency">
            <text:p>€ 268.7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36" calcext:value-type="float">
            <text:p>36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3371" calcext:value-type="float">
            <text:p>193371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140.63" calcext:value-type="currency">
            <text:p>€ 1,140.63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37" calcext:value-type="float">
            <text:p>37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8381" calcext:value-type="float">
            <text:p>198381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29.16" calcext:value-type="currency">
            <text:p>€ 129.16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38" calcext:value-type="float">
            <text:p>38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77526" calcext:value-type="float">
            <text:p>177526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508.7" calcext:value-type="currency">
            <text:p>€ 508.7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39" calcext:value-type="float">
            <text:p>39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66513" calcext:value-type="float">
            <text:p>166513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303.53" calcext:value-type="currency">
            <text:p>€ 1,303.53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40" calcext:value-type="float">
            <text:p>40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204954" calcext:value-type="float">
            <text:p>204954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9.93" calcext:value-type="currency">
            <text:p>€ 9.93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41" calcext:value-type="float">
            <text:p>41</text:p>
          </table:table-cell>
          <table:table-cell table:style-name="ce162" office:value-type="float" office:value="5" calcext:value-type="float">
            <text:p>5</text:p>
          </table:table-cell>
          <table:table-cell table:style-name="ce163"/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4.1" calcext:value-type="currency">
            <text:p>€ 14.1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42" calcext:value-type="float">
            <text:p>42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204885" calcext:value-type="float">
            <text:p>204885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67.63" calcext:value-type="currency">
            <text:p>€ 67.63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43" calcext:value-type="float">
            <text:p>43</text:p>
          </table:table-cell>
          <table:table-cell table:style-name="ce162" office:value-type="float" office:value="5" calcext:value-type="float">
            <text:p>5</text:p>
          </table:table-cell>
          <table:table-cell table:style-name="ce163"/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28.94" calcext:value-type="currency">
            <text:p>€ 28.9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44" calcext:value-type="float">
            <text:p>44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5300" calcext:value-type="float">
            <text:p>195300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63.84" calcext:value-type="currency">
            <text:p>€ 63.8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45" calcext:value-type="float">
            <text:p>45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201463" calcext:value-type="float">
            <text:p>201463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18.1" calcext:value-type="currency">
            <text:p>€ 118.1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46" calcext:value-type="float">
            <text:p>46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47648" calcext:value-type="float">
            <text:p>147648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782.12" calcext:value-type="currency">
            <text:p>€ 782.12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47" calcext:value-type="float">
            <text:p>47</text:p>
          </table:table-cell>
          <table:table-cell table:style-name="ce162" office:value-type="float" office:value="5" calcext:value-type="float">
            <text:p>5</text:p>
          </table:table-cell>
          <table:table-cell table:style-name="ce164" office:value-type="float" office:value="201880" calcext:value-type="float">
            <text:p>201880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05.47" calcext:value-type="currency">
            <text:p>€ 105.47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48" calcext:value-type="float">
            <text:p>48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5301" calcext:value-type="float">
            <text:p>195301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634.47" calcext:value-type="currency">
            <text:p>€ 634.47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49" calcext:value-type="float">
            <text:p>49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200636" calcext:value-type="float">
            <text:p>200636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231.55" calcext:value-type="currency">
            <text:p>€ 231.55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50" calcext:value-type="float">
            <text:p>50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66259" calcext:value-type="float">
            <text:p>166259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417.13" calcext:value-type="currency">
            <text:p>€ 417.13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51" calcext:value-type="float">
            <text:p>51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88872" calcext:value-type="float">
            <text:p>188872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370.43" calcext:value-type="currency">
            <text:p>€ 370.43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52" calcext:value-type="float">
            <text:p>52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67847" calcext:value-type="float">
            <text:p>167847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211.16" calcext:value-type="currency">
            <text:p>€ 211.16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53" calcext:value-type="float">
            <text:p>53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86113" calcext:value-type="float">
            <text:p>186113</text:p>
          </table:table-cell>
          <table:table-cell table:style-name="ce167" office:value-type="string" calcext:value-type="string">
            <text:p>SOGGETTO ANONIMO</text:p>
          </table:table-cell>
          <table:table-cell table:style-name="ce162" office:value-type="float" office:value="5" calcext:value-type="float">
            <text:p>5</text:p>
          </table:table-cell>
          <table:table-cell table:style-name="ce172" office:value-type="currency" office:currency="EUR" office:value="196.2" calcext:value-type="currency">
            <text:p>€ 196.2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54" calcext:value-type="float">
            <text:p>54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2599" calcext:value-type="float">
            <text:p>192599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516.27" calcext:value-type="currency">
            <text:p>€ 516.27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55" calcext:value-type="float">
            <text:p>55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2598" calcext:value-type="float">
            <text:p>192598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96.2" calcext:value-type="currency">
            <text:p>€ 196.2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56" calcext:value-type="float">
            <text:p>56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83084" calcext:value-type="float">
            <text:p>183084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96.2" calcext:value-type="currency">
            <text:p>€ 196.2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57" calcext:value-type="float">
            <text:p>57</text:p>
          </table:table-cell>
          <table:table-cell table:style-name="ce162" office:value-type="float" office:value="5" calcext:value-type="float">
            <text:p>5</text:p>
          </table:table-cell>
          <table:table-cell table:style-name="ce166" office:value-type="float" office:value="178328" calcext:value-type="float">
            <text:p>178328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201.42" calcext:value-type="currency">
            <text:p>€ 201.42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58" calcext:value-type="float">
            <text:p>58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73898" calcext:value-type="float">
            <text:p>173898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98.81" calcext:value-type="currency">
            <text:p>€ 198.81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59" calcext:value-type="float">
            <text:p>59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81397" calcext:value-type="float">
            <text:p>181397</text:p>
          </table:table-cell>
          <table:table-cell table:style-name="ce167" office:value-type="string" calcext:value-type="string">
            <text:p>SOGGETTO ANONIMO</text:p>
          </table:table-cell>
          <table:table-cell table:style-name="ce162" office:value-type="float" office:value="6" calcext:value-type="float">
            <text:p>6</text:p>
          </table:table-cell>
          <table:table-cell table:style-name="ce172" office:value-type="currency" office:currency="EUR" office:value="584.59" calcext:value-type="currency">
            <text:p>€ 584.59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60" calcext:value-type="float">
            <text:p>60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3796" calcext:value-type="float">
            <text:p>193796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371.82" calcext:value-type="currency">
            <text:p>€ 371.82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6"/>
          <table:table-cell table:style-name="ce185" table:number-columns-repeated="15"/>
          <table:table-cell table:number-columns-repeated="997"/>
        </table:table-row>
        <table:table-row table:style-name="ro8">
          <table:table-cell table:style-name="ce160" office:value-type="float" office:value="61" calcext:value-type="float">
            <text:p>61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0783" calcext:value-type="float">
            <text:p>190783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85.94" calcext:value-type="currency">
            <text:p>€ 185.9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6"/>
          <table:table-cell table:style-name="ce185" table:number-columns-repeated="15"/>
          <table:table-cell table:number-columns-repeated="997"/>
        </table:table-row>
        <table:table-row table:style-name="ro8">
          <table:table-cell table:style-name="ce160" office:value-type="float" office:value="62" calcext:value-type="float">
            <text:p>62</text:p>
          </table:table-cell>
          <table:table-cell table:style-name="ce162" office:value-type="float" office:value="5" calcext:value-type="float">
            <text:p>5</text:p>
          </table:table-cell>
          <table:table-cell table:style-name="ce164" office:value-type="float" office:value="204219" calcext:value-type="float">
            <text:p>204219</text:p>
          </table:table-cell>
          <table:table-cell table:style-name="ce167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69.4" calcext:value-type="currency">
            <text:p>€ 169.4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63" calcext:value-type="float">
            <text:p>63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9477" calcext:value-type="float">
            <text:p>199477</text:p>
          </table:table-cell>
          <table:table-cell table:style-name="ce168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85.94" calcext:value-type="currency">
            <text:p>€ 185.9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64" calcext:value-type="float">
            <text:p>64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3825" calcext:value-type="float">
            <text:p>193825</text:p>
          </table:table-cell>
          <table:table-cell table:style-name="ce168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85.94" calcext:value-type="currency">
            <text:p>€ 185.9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65" calcext:value-type="float">
            <text:p>65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201878" calcext:value-type="float">
            <text:p>201878</text:p>
          </table:table-cell>
          <table:table-cell table:style-name="ce168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22.72" calcext:value-type="currency">
            <text:p>€ 22.72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66" calcext:value-type="float">
            <text:p>66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9479" calcext:value-type="float">
            <text:p>199479</text:p>
          </table:table-cell>
          <table:table-cell table:style-name="ce168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85.94" calcext:value-type="currency">
            <text:p>€ 185.9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67" calcext:value-type="float">
            <text:p>67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7485" calcext:value-type="float">
            <text:p>197485</text:p>
          </table:table-cell>
          <table:table-cell table:style-name="ce168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85.94" calcext:value-type="currency">
            <text:p>€ 185.94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68" calcext:value-type="float">
            <text:p>68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8380" calcext:value-type="float">
            <text:p>198380</text:p>
          </table:table-cell>
          <table:table-cell table:style-name="ce168" office:value-type="string" calcext:value-type="string">
            <text:p>SOGGETTO ANONIMO</text:p>
          </table:table-cell>
          <table:table-cell table:style-name="ce162" office:value-type="float" office:value="7" calcext:value-type="float">
            <text:p>7</text:p>
          </table:table-cell>
          <table:table-cell table:style-name="ce172" office:value-type="currency" office:currency="EUR" office:value="108.39" calcext:value-type="currency">
            <text:p>€ 108.39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69" calcext:value-type="float">
            <text:p>69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77932" calcext:value-type="float">
            <text:p>177932</text:p>
          </table:table-cell>
          <table:table-cell table:style-name="ce168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128.1" calcext:value-type="currency">
            <text:p>€ 128.10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8">
          <table:table-cell table:style-name="ce160" office:value-type="float" office:value="70" calcext:value-type="float">
            <text:p>70</text:p>
          </table:table-cell>
          <table:table-cell table:style-name="ce162" office:value-type="float" office:value="5" calcext:value-type="float">
            <text:p>5</text:p>
          </table:table-cell>
          <table:table-cell table:style-name="ce163" office:value-type="float" office:value="197484" calcext:value-type="float">
            <text:p>197484</text:p>
          </table:table-cell>
          <table:table-cell table:style-name="ce168" office:value-type="string" calcext:value-type="string">
            <text:p>SOGGETTO ANONIMO</text:p>
          </table:table-cell>
          <table:table-cell table:style-name="ce162"/>
          <table:table-cell table:style-name="ce172" office:value-type="currency" office:currency="EUR" office:value="62.31" calcext:value-type="currency">
            <text:p>€ 62.31</text:p>
          </table:table-cell>
          <table:table-cell table:style-name="ce175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177" office:value-type="string" calcext:value-type="string">
            <text:p>paziente in carico al servizio dialisi dell'azienda Toscana nord Ovest</text:p>
          </table:table-cell>
          <table:table-cell table:style-name="ce179" office:value-type="string" calcext:value-type="string">
            <text:p>No</text:p>
          </table:table-cell>
          <table:table-cell table:style-name="ce182"/>
          <table:table-cell table:style-name="ce185" table:number-columns-repeated="16"/>
          <table:table-cell table:number-columns-repeated="997"/>
        </table:table-row>
        <table:table-row table:style-name="ro9">
          <table:table-cell table:number-columns-repeated="5"/>
          <table:table-cell table:style-name="ce174" office:value-type="float" office:value="22356.28" calcext:value-type="float">
            <text:p>€22,356.28</text:p>
          </table:table-cell>
          <table:table-cell table:number-columns-repeated="1018"/>
        </table:table-row>
        <table:table-row table:style-name="ro3" table:number-rows-repeated="913">
          <table:table-cell table:number-columns-repeated="1024"/>
        </table:table-row>
        <table:table-row table:style-name="ro4" table:number-rows-repeated="104758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Versilia (12)" table:style-name="ta6"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9" table:default-cell-style-name="Default"/>
        <table:table-column table:style-name="co8" table:default-cell-style-name="Default"/>
        <table:table-column table:style-name="co9" table:default-cell-style-name="Default"/>
        <table:table-column table:style-name="co22" table:number-columns-repeated="2" table:default-cell-style-name="Default"/>
        <table:table-column table:style-name="co10" table:number-columns-repeated="14" table:default-cell-style-name="Default"/>
        <table:table-column table:style-name="co11" table:number-columns-repeated="998" table:default-cell-style-name="Default"/>
        <table:table-row table:style-name="ro1">
          <table:table-cell table:style-name="ce64" office:value-type="string" calcext:value-type="string" table:number-columns-spanned="10" table:number-rows-spanned="1">
            <text:p><text:span text:style-name="T1">D. Lgs. n. 33/2013 – art. 26/27 (</text:span><text:span text:style-name="T2">concessione sovvenzioni, contributi, sussidi, vantaggi economic</text:span><text:span text:style-name="T3">i)</text:span></text:p>
          </table:table-cell>
          <table:covered-table-cell table:number-columns-repeated="8" table:style-name="ce8"/>
          <table:covered-table-cell table:style-name="ce36"/>
          <table:table-cell table:style-name="ce40" table:number-columns-repeated="16"/>
          <table:table-cell table:number-columns-repeated="998"/>
        </table:table-row>
        <table:table-row table:style-name="ro2">
          <table:table-cell table:style-name="ce2" office:value-type="string" calcext:value-type="string">
            <text:p>n. assistiti (per l'anno 2022</text:p>
          </table:table-cell>
          <table:table-cell table:style-name="ce2" office:value-type="string" calcext:value-type="string">
            <text:p>indicazione ex asl</text:p>
          </table:table-cell>
          <table:table-cell table:style-name="ce2" office:value-type="string" calcext:value-type="string">
            <text:p>CODICE FORNITORE</text:p>
          </table:table-cell>
          <table:table-cell table:style-name="ce2" office:value-type="string" calcext:value-type="string">
            <text:p>IMPRESA/ENTE/SOGGETTO ANONIMO (ai sensi dell'art. 26 D.lgs 33/2013)</text:p>
          </table:table-cell>
          <table:table-cell table:style-name="ce2" office:value-type="string" calcext:value-type="string">
            <text:p>DATI FISCALI (SOLO IN CASO DI IMPRESE/ENTE)</text:p>
          </table:table-cell>
          <table:table-cell table:style-name="ce197" office:value-type="string" office:string-value="IMPORTO DEL VANTAGGIO ECONOMICO CORRISPOSTO (COMPLESSIVO NELL'ANNO SOLARE)" calcext:value-type="string">
            <text:p>IMPORTO DEL VANTAGGIO ECONOMICO CORRISPOSTO (COMPLESSIVO NELL'ANNO SOLARE) </text:p>
          </table:table-cell>
          <table:table-cell table:style-name="ce2" office:value-type="string" calcext:value-type="string">
            <text:p>NORMA/TITOLO A BASE DELL'ATTRIBUZIONE</text:p>
          </table:table-cell>
          <table:table-cell table:style-name="ce2" office:value-type="string" calcext:value-type="string">
            <text:p>UFFICIO/FUNZIONARIO/DIRIGENTE RESPONSABILE DEL PROCEDIMENTO AMMINISTRATIVO</text:p>
          </table:table-cell>
          <table:table-cell table:style-name="ce2" office:value-type="string" calcext:value-type="string">
            <text:p>MODALITA' SEGUITA PER L'INDIVIDUAZIONE DEL BENEFICIARIO</text:p>
          </table:table-cell>
          <table:table-cell table:style-name="ce2" office:value-type="string" calcext:value-type="string">
            <text:p>LINK AL PROGETTO SELEZIONATO E CURRICULUM DEL SOGGETTO INCARICATO</text:p>
          </table:table-cell>
          <table:table-cell table:style-name="ce40" table:number-columns-repeated="16"/>
          <table:table-cell table:number-columns-repeated="998"/>
        </table:table-row>
        <table:table-row table:style-name="ro2">
          <table:table-cell table:style-name="ce3" office:value-type="float" office:value="1" calcext:value-type="float">
            <text:p>1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43563" calcext:value-type="float">
            <text:p>143563</text:p>
          </table:table-cell>
          <table:table-cell table:style-name="ce3" office:value-type="string" calcext:value-type="string">
            <text:p>SOGGETTO ANONIMO</text:p>
          </table:table-cell>
          <table:table-cell table:style-name="ce192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" calcext:value-type="float">
            <text:p>2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44917" calcext:value-type="float">
            <text:p>144917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" calcext:value-type="float">
            <text:p>3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45114" calcext:value-type="float">
            <text:p>145114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 table:formula="of:=142.36+142.36+142.77" office:value-type="currency" office:currency="EUR" office:value="427.49" calcext:value-type="currency">
            <text:p>€ 427.49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4" calcext:value-type="float">
            <text:p>4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45116" calcext:value-type="float">
            <text:p>14511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5" calcext:value-type="float">
            <text:p>5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46264" calcext:value-type="float">
            <text:p>146264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" calcext:value-type="float">
            <text:p>6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0594" calcext:value-type="float">
            <text:p>150594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" calcext:value-type="float">
            <text:p>7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0855" calcext:value-type="float">
            <text:p>150855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" calcext:value-type="float">
            <text:p>8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1148" calcext:value-type="float">
            <text:p>151148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" calcext:value-type="float">
            <text:p>9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1558" calcext:value-type="float">
            <text:p>151558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" calcext:value-type="float">
            <text:p>10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1676" calcext:value-type="float">
            <text:p>15167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" calcext:value-type="float">
            <text:p>11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2015" calcext:value-type="float">
            <text:p>152015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number-columns-repeated="2" table:style-name="ce3" office:value-type="float" office:value="12" calcext:value-type="float">
            <text:p>12</text:p>
          </table:table-cell>
          <table:table-cell table:style-name="ce187" office:value-type="float" office:value="152236" calcext:value-type="float">
            <text:p>15223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" calcext:value-type="float">
            <text:p>13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52457" calcext:value-type="float">
            <text:p>152457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" calcext:value-type="float">
            <text:p>14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3679" calcext:value-type="float">
            <text:p>153679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 table:formula="of:=106.77+106.77+107.08" office:value-type="currency" office:currency="EUR" office:value="320.62" calcext:value-type="currency">
            <text:p>€ 320.62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5" calcext:value-type="float">
            <text:p>15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4159" calcext:value-type="float">
            <text:p>154159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6" calcext:value-type="float">
            <text:p>16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4373" calcext:value-type="float">
            <text:p>154373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7" calcext:value-type="float">
            <text:p>17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4584" calcext:value-type="float">
            <text:p>154584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8" calcext:value-type="float">
            <text:p>18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5486" calcext:value-type="float">
            <text:p>15548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9" calcext:value-type="float">
            <text:p>19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8197" calcext:value-type="float">
            <text:p>158197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0" calcext:value-type="float">
            <text:p>20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8775" calcext:value-type="float">
            <text:p>158775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1" calcext:value-type="float">
            <text:p>21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59999" calcext:value-type="float">
            <text:p>159999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22" calcext:value-type="float">
            <text:p>22</text:p>
          </table:table-cell>
          <table:table-cell table:style-name="ce4" office:value-type="float" office:value="12" calcext:value-type="float">
            <text:p>12</text:p>
          </table:table-cell>
          <table:table-cell table:style-name="ce120" office:value-type="float" office:value="160668" calcext:value-type="float">
            <text:p>160668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3" calcext:value-type="float">
            <text:p>23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60786" calcext:value-type="float">
            <text:p>16078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4" calcext:value-type="float">
            <text:p>24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61365" calcext:value-type="float">
            <text:p>161365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25" calcext:value-type="float">
            <text:p>25</text:p>
          </table:table-cell>
          <table:table-cell table:style-name="ce4" office:value-type="float" office:value="12" calcext:value-type="float">
            <text:p>12</text:p>
          </table:table-cell>
          <table:table-cell table:style-name="ce188" office:value-type="float" office:value="161564" calcext:value-type="float">
            <text:p>161564</text:p>
          </table:table-cell>
          <table:table-cell table:style-name="ce4" office:value-type="string" calcext:value-type="string">
            <text:p>SOGGETTO ANONIMO</text:p>
          </table:table-cell>
          <table:table-cell table:style-name="ce194"/>
          <table:table-cell table:style-name="ce100" table:formula="of:=93.08+93.08+93.35" office:value-type="currency" office:currency="EUR" office:value="279.51" calcext:value-type="currency">
            <text:p>€ 279.51</text:p>
          </table:table-cell>
          <table:table-cell table:style-name="ce20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4" office:value-type="string" calcext:value-type="string">
            <text:p>paziente in carico al servizio dialisi dell'azienda Toscana nord Ovest</text:p>
          </table:table-cell>
          <table:table-cell table:style-name="ce126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6" calcext:value-type="float">
            <text:p>26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61724" calcext:value-type="float">
            <text:p>161724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7" calcext:value-type="float">
            <text:p>27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62942" calcext:value-type="float">
            <text:p>162942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 table:formula="of:=SUM(355.89+136.88)" office:value-type="currency" office:currency="EUR" office:value="492.77" calcext:value-type="currency">
            <text:p>€ 492.77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8" calcext:value-type="float">
            <text:p>28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62943" calcext:value-type="float">
            <text:p>162943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29" calcext:value-type="float">
            <text:p>29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62945" calcext:value-type="float">
            <text:p>162945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0" calcext:value-type="float">
            <text:p>30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62956" calcext:value-type="float">
            <text:p>16295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1" calcext:value-type="float">
            <text:p>31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62957" calcext:value-type="float">
            <text:p>162957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2" calcext:value-type="float">
            <text:p>32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62958" calcext:value-type="float">
            <text:p>162958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3" calcext:value-type="float">
            <text:p>33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62978" calcext:value-type="float">
            <text:p>162978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4" calcext:value-type="float">
            <text:p>34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68029" calcext:value-type="float">
            <text:p>168029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5" calcext:value-type="float">
            <text:p>35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68636" calcext:value-type="float">
            <text:p>16863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36" calcext:value-type="float">
            <text:p>36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68637" calcext:value-type="float">
            <text:p>168637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37" calcext:value-type="float">
            <text:p>37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69675" calcext:value-type="float">
            <text:p>169675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38" calcext:value-type="float">
            <text:p>38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070" calcext:value-type="float">
            <text:p>170070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39" calcext:value-type="float">
            <text:p>39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377" calcext:value-type="float">
            <text:p>170377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40" calcext:value-type="float">
            <text:p>40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448" calcext:value-type="float">
            <text:p>170448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41" calcext:value-type="float">
            <text:p>41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450" calcext:value-type="float">
            <text:p>170450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 table:formula="of:=61.98+61.98+61.98" office:value-type="currency" office:currency="EUR" office:value="185.94" calcext:value-type="currency">
            <text:p>€ 185.94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42" calcext:value-type="float">
            <text:p>42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452" calcext:value-type="float">
            <text:p>170452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43" calcext:value-type="float">
            <text:p>43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453" calcext:value-type="float">
            <text:p>170453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44" calcext:value-type="float">
            <text:p>44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454" calcext:value-type="float">
            <text:p>170454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45" calcext:value-type="float">
            <text:p>45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455" calcext:value-type="float">
            <text:p>170455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46" calcext:value-type="float">
            <text:p>46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457" calcext:value-type="float">
            <text:p>170457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47" calcext:value-type="float">
            <text:p>47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458" calcext:value-type="float">
            <text:p>170458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48" calcext:value-type="float">
            <text:p>48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459" calcext:value-type="float">
            <text:p>170459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49" calcext:value-type="float">
            <text:p>49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461" calcext:value-type="float">
            <text:p>170461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 table:formula="of:=66.73+62.28+66.92" office:value-type="currency" office:currency="EUR" office:value="195.93" calcext:value-type="currency">
            <text:p>€ 195.93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50" calcext:value-type="float">
            <text:p>50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846" calcext:value-type="float">
            <text:p>17084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51" calcext:value-type="float">
            <text:p>51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893" calcext:value-type="float">
            <text:p>170893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52" calcext:value-type="float">
            <text:p>52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894" calcext:value-type="float">
            <text:p>170894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53" calcext:value-type="float">
            <text:p>53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0906" calcext:value-type="float">
            <text:p>17090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 table:formula="of:=104.71+104.71+111.2" office:value-type="currency" office:currency="EUR" office:value="320.62" calcext:value-type="currency">
            <text:p>€ 320.62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54" calcext:value-type="float">
            <text:p>54</text:p>
          </table:table-cell>
          <table:table-cell table:style-name="ce3" office:value-type="float" office:value="12" calcext:value-type="float">
            <text:p>12</text:p>
          </table:table-cell>
          <table:table-cell table:style-name="ce189" office:value-type="float" office:value="171977" calcext:value-type="float">
            <text:p>171977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55" calcext:value-type="float">
            <text:p>55</text:p>
          </table:table-cell>
          <table:table-cell table:style-name="ce3" office:value-type="float" office:value="12" calcext:value-type="float">
            <text:p>12</text:p>
          </table:table-cell>
          <table:table-cell table:style-name="ce190" office:value-type="float" office:value="172124" calcext:value-type="float">
            <text:p>172124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56" calcext:value-type="float">
            <text:p>56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2452" calcext:value-type="float">
            <text:p>172452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57" calcext:value-type="float">
            <text:p>57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2852" calcext:value-type="float">
            <text:p>172852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58" calcext:value-type="float">
            <text:p>58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4270" calcext:value-type="float">
            <text:p>174270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59" calcext:value-type="float">
            <text:p>59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4271" calcext:value-type="float">
            <text:p>174271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60" calcext:value-type="float">
            <text:p>60</text:p>
          </table:table-cell>
          <table:table-cell table:style-name="ce3" office:value-type="float" office:value="12" calcext:value-type="float">
            <text:p>12</text:p>
          </table:table-cell>
          <table:table-cell table:style-name="ce191" office:value-type="string" calcext:value-type="string">
            <text:p>174404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61" calcext:value-type="float">
            <text:p>61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4405" calcext:value-type="float">
            <text:p>174405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62" calcext:value-type="float">
            <text:p>62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4430" calcext:value-type="float">
            <text:p>174430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63" calcext:value-type="float">
            <text:p>63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4443" calcext:value-type="float">
            <text:p>174443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64" calcext:value-type="float">
            <text:p>64</text:p>
          </table:table-cell>
          <table:table-cell table:style-name="ce3" office:value-type="float" office:value="12" calcext:value-type="float">
            <text:p>12</text:p>
          </table:table-cell>
          <table:table-cell table:style-name="ce187" office:value-type="float" office:value="174500" calcext:value-type="float">
            <text:p>174500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2"/>
          <table:table-cell table:style-name="ce207" table:number-columns-repeated="14"/>
          <table:table-cell table:number-columns-repeated="998"/>
        </table:table-row>
        <table:table-row table:style-name="ro2">
          <table:table-cell table:style-name="ce3" office:value-type="float" office:value="65" calcext:value-type="float">
            <text:p>65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4509" calcext:value-type="float">
            <text:p>174509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 table:formula="of:=58.17+44.49" office:value-type="currency" office:currency="EUR" office:value="102.66" calcext:value-type="currency">
            <text:p>€ 102.66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6" calcext:value-type="float">
            <text:p>66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4974" calcext:value-type="float">
            <text:p>174974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7" calcext:value-type="float">
            <text:p>67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5005" calcext:value-type="float">
            <text:p>175005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8" calcext:value-type="float">
            <text:p>68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5376" calcext:value-type="float">
            <text:p>17537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69" calcext:value-type="float">
            <text:p>69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5494" calcext:value-type="float">
            <text:p>175494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 table:formula="of:=156.04+205.32+214.16" office:value-type="currency" office:currency="EUR" office:value="575.52" calcext:value-type="currency">
            <text:p>€ 575.52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0" calcext:value-type="float">
            <text:p>70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5843" calcext:value-type="float">
            <text:p>175843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 table:formula="of:=213.53+205.32+214.16" office:value-type="currency" office:currency="EUR" office:value="633.01" calcext:value-type="currency">
            <text:p>€ 633.01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1" calcext:value-type="float">
            <text:p>71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5936" calcext:value-type="float">
            <text:p>17593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2" calcext:value-type="float">
            <text:p>72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6396" calcext:value-type="float">
            <text:p>17639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 table:formula="of:=127.98+127.98+158.56" office:value-type="currency" office:currency="EUR" office:value="414.52" calcext:value-type="currency">
            <text:p>€ 414.52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3" calcext:value-type="float">
            <text:p>73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6721" calcext:value-type="float">
            <text:p>176721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4" calcext:value-type="float">
            <text:p>74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7229" calcext:value-type="float">
            <text:p>177229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5" calcext:value-type="float">
            <text:p>75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7340" calcext:value-type="float">
            <text:p>177340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 table:formula="of:=61.98+36.96+61.98+20.53+61.98+32.95" office:value-type="currency" office:currency="EUR" office:value="276.38" calcext:value-type="currency">
            <text:p>€ 276.38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6" calcext:value-type="float">
            <text:p>76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7341" calcext:value-type="float">
            <text:p>177341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7" calcext:value-type="float">
            <text:p>77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7406" calcext:value-type="float">
            <text:p>17740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 table:formula="of:=88.97+88.97+89.23" office:value-type="currency" office:currency="EUR" office:value="267.17" calcext:value-type="currency">
            <text:p>€ 267.17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8" calcext:value-type="float">
            <text:p>78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7773" calcext:value-type="float">
            <text:p>177773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79" calcext:value-type="float">
            <text:p>79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7774" calcext:value-type="float">
            <text:p>177774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0" calcext:value-type="float">
            <text:p>80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8446" calcext:value-type="float">
            <text:p>178446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1" calcext:value-type="float">
            <text:p>81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8108" calcext:value-type="float">
            <text:p>178108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3" calcext:value-type="float">
            <text:p>83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9004" calcext:value-type="float">
            <text:p>179004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4" calcext:value-type="float">
            <text:p>84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9582" calcext:value-type="float">
            <text:p>179582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5" calcext:value-type="float">
            <text:p>85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9147" calcext:value-type="float">
            <text:p>179147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6" calcext:value-type="float">
            <text:p>86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79823" calcext:value-type="float">
            <text:p>179823</text:p>
          </table:table-cell>
          <table:table-cell table:style-name="ce3" office:value-type="string" calcext:value-type="string">
            <text:p>SOGGETTO ANONIMO</text:p>
          </table:table-cell>
          <table:table-cell table:style-name="ce195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7" calcext:value-type="float">
            <text:p>87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80659" calcext:value-type="float">
            <text:p>180659</text:p>
          </table:table-cell>
          <table:table-cell table:style-name="ce3" office:value-type="string" calcext:value-type="string">
            <text:p>SOGGETTO ANONIMO</text:p>
          </table:table-cell>
          <table:table-cell table:style-name="ce19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8" calcext:value-type="float">
            <text:p>88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80660" calcext:value-type="float">
            <text:p>180660</text:p>
          </table:table-cell>
          <table:table-cell table:style-name="ce3" office:value-type="string" calcext:value-type="string">
            <text:p>SOGGETTO ANONIMO</text:p>
          </table:table-cell>
          <table:table-cell table:style-name="ce3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89" calcext:value-type="float">
            <text:p>89</text:p>
          </table:table-cell>
          <table:table-cell table:style-name="ce3" office:value-type="float" office:value="12" calcext:value-type="float">
            <text:p>12</text:p>
          </table:table-cell>
          <table:table-cell table:style-name="ce33" office:value-type="float" office:value="180805" calcext:value-type="float">
            <text:p>180805</text:p>
          </table:table-cell>
          <table:table-cell table:style-name="ce3" office:value-type="string" calcext:value-type="string">
            <text:p>SOGGETTO ANONIMO</text:p>
          </table:table-cell>
          <table:table-cell table:style-name="ce33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0" calcext:value-type="float">
            <text:p>90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1009" calcext:value-type="float">
            <text:p>181009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1" calcext:value-type="float">
            <text:p>91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1074" calcext:value-type="float">
            <text:p>181074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 table:formula="of:=171.1" office:value-type="currency" office:currency="EUR" office:value="171.1" calcext:value-type="currency">
            <text:p>€ 171.10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2" calcext:value-type="float">
            <text:p>92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1367" calcext:value-type="float">
            <text:p>181367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 table:formula="of:=88.97+88.97+10.3" office:value-type="currency" office:currency="EUR" office:value="188.24" calcext:value-type="currency">
            <text:p>€ 188.24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3" calcext:value-type="float">
            <text:p>93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1446" calcext:value-type="float">
            <text:p>181446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4" calcext:value-type="float">
            <text:p>94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2161" calcext:value-type="float">
            <text:p>182161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 table:formula="of:=195.74+188.21+196.31" office:value-type="currency" office:currency="EUR" office:value="580.26" calcext:value-type="currency">
            <text:p>€ 580.26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5" calcext:value-type="float">
            <text:p>95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2468" calcext:value-type="float">
            <text:p>182468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6" calcext:value-type="float">
            <text:p>96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2658" calcext:value-type="float">
            <text:p>182658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 table:formula="of:=142.36+142.36+142.77" office:value-type="currency" office:currency="EUR" office:value="427.49" calcext:value-type="currency">
            <text:p>€ 427.49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7" calcext:value-type="float">
            <text:p>97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2650" calcext:value-type="float">
            <text:p>182650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 table:formula="of:=61.98+61.98+61.98" office:value-type="currency" office:currency="EUR" office:value="185.94" calcext:value-type="currency">
            <text:p>€ 185.94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8" calcext:value-type="float">
            <text:p>98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3166" calcext:value-type="float">
            <text:p>183166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 table:formula="of:=21.9++24.63+21.96" office:value-type="currency" office:currency="EUR" office:value="68.49" calcext:value-type="currency">
            <text:p>€ 68.49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99" calcext:value-type="float">
            <text:p>99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3279" calcext:value-type="float">
            <text:p>183279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0" calcext:value-type="float">
            <text:p>100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3599" calcext:value-type="float">
            <text:p>183599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1" calcext:value-type="float">
            <text:p>101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3795" calcext:value-type="float">
            <text:p>183795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2" calcext:value-type="float">
            <text:p>102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3796" calcext:value-type="float">
            <text:p>183796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3" calcext:value-type="float">
            <text:p>103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3819" calcext:value-type="float">
            <text:p>183819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 table:formula="of:=427.07+410.64+420.76" office:value-type="currency" office:currency="EUR" office:value="1258.47" calcext:value-type="currency">
            <text:p>€ 1,258.47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4" calcext:value-type="float">
            <text:p>104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4868" calcext:value-type="float">
            <text:p>184868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5" calcext:value-type="float">
            <text:p>105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74104" calcext:value-type="float">
            <text:p>174104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6" calcext:value-type="float">
            <text:p>106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4890" calcext:value-type="float">
            <text:p>184890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 table:formula="of:=320.3+312.77+313.68" office:value-type="currency" office:currency="EUR" office:value="946.75" calcext:value-type="currency">
            <text:p>€ 946.75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7" calcext:value-type="float">
            <text:p>107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5754" calcext:value-type="float">
            <text:p>185754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8" calcext:value-type="float">
            <text:p>108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5898" calcext:value-type="float">
            <text:p>185898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09" calcext:value-type="float">
            <text:p>109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6071" calcext:value-type="float">
            <text:p>186071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0" calcext:value-type="float">
            <text:p>110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6821" calcext:value-type="float">
            <text:p>186821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1" calcext:value-type="float">
            <text:p>111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6822" calcext:value-type="float">
            <text:p>186822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2" calcext:value-type="float">
            <text:p>112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7704" calcext:value-type="float">
            <text:p>187704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3" calcext:value-type="float">
            <text:p>113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8219" calcext:value-type="float">
            <text:p>188219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 table:formula="of:=61.98+30.99" office:value-type="currency" office:currency="EUR" office:value="92.97" calcext:value-type="currency">
            <text:p>€ 92.97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4" calcext:value-type="float">
            <text:p>114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8221" calcext:value-type="float">
            <text:p>188221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5" calcext:value-type="float">
            <text:p>115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8667" calcext:value-type="float">
            <text:p>188667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6" calcext:value-type="float">
            <text:p>116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8704" calcext:value-type="float">
            <text:p>188704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7" calcext:value-type="float">
            <text:p>117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8705" calcext:value-type="float">
            <text:p>188705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8" calcext:value-type="float">
            <text:p>118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8831" calcext:value-type="float">
            <text:p>188831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19" calcext:value-type="float">
            <text:p>119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9762" calcext:value-type="float">
            <text:p>189762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 table:formula="of:=32.85" office:value-type="currency" office:currency="EUR" office:value="32.85" calcext:value-type="currency">
            <text:p>€ 32.85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0" calcext:value-type="float">
            <text:p>120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9771" calcext:value-type="float">
            <text:p>189771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1" calcext:value-type="float">
            <text:p>121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9804" calcext:value-type="float">
            <text:p>189804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3" office:value-type="float" office:value="122" calcext:value-type="float">
            <text:p>122</text:p>
          </table:table-cell>
          <table:table-cell table:style-name="ce33" office:value-type="float" office:value="12" calcext:value-type="float">
            <text:p>12</text:p>
          </table:table-cell>
          <table:table-cell table:style-name="ce33" office:value-type="float" office:value="189805" calcext:value-type="float">
            <text:p>189805</text:p>
          </table:table-cell>
          <table:table-cell table:style-name="ce120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3" office:value-type="string" calcext:value-type="string">
            <text:p>paziente in carico al servizio dialisi dell'azienda Toscana nord Ovest</text:p>
          </table:table-cell>
          <table:table-cell table:style-name="ce205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3" calcext:value-type="float">
            <text:p>123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89874" calcext:value-type="float">
            <text:p>189874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4" calcext:value-type="float">
            <text:p>124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0505" calcext:value-type="float">
            <text:p>190505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 table:formula="of:=168.36+90.34" office:value-type="currency" office:currency="EUR" office:value="258.7" calcext:value-type="currency">
            <text:p>€ 258.70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5" calcext:value-type="float">
            <text:p>125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0551" calcext:value-type="float">
            <text:p>190551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6" calcext:value-type="float">
            <text:p>126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0574" calcext:value-type="float">
            <text:p>190574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27" calcext:value-type="float">
            <text:p>127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0789" calcext:value-type="float">
            <text:p>190789</text:p>
          </table:table-cell>
          <table:table-cell table:style-name="ce4" office:value-type="string" calcext:value-type="string">
            <text:p>SOGGETTO ANONIMO</text:p>
          </table:table-cell>
          <table:table-cell table:style-name="ce33"/>
          <table:table-cell table:style-name="ce91" table:formula="of:=88.63+94.11+98.16" office:value-type="currency" office:currency="EUR" office:value="280.9" calcext:value-type="currency">
            <text:p>€ 280.90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128" calcext:value-type="float">
            <text:p>128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191275" calcext:value-type="float">
            <text:p>191275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/>
          <table:table-cell table:style-name="ce203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4" office:value-type="string" calcext:value-type="string">
            <text:p>paziente in carico al servizio dialisi dell'azienda Toscana nord Ovest</text:p>
          </table:table-cell>
          <table:table-cell table:style-name="ce126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129" calcext:value-type="float">
            <text:p>129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191322" calcext:value-type="float">
            <text:p>191322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130" calcext:value-type="float">
            <text:p>130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191323" calcext:value-type="float">
            <text:p>191323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61.98+61.98+61.98" office:value-type="currency" office:currency="EUR" office:value="185.94" calcext:value-type="currency">
            <text:p>€ 185.94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4" office:value-type="float" office:value="131" calcext:value-type="float">
            <text:p>131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191628" calcext:value-type="float">
            <text:p>191628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2" calcext:value-type="float">
            <text:p>132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1995" calcext:value-type="float">
            <text:p>191995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3" calcext:value-type="float">
            <text:p>133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3189" calcext:value-type="float">
            <text:p>193189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91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4" calcext:value-type="float">
            <text:p>134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4046" calcext:value-type="float">
            <text:p>194046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69.81+65.7+70.01" office:value-type="currency" office:currency="EUR" office:value="205.52" calcext:value-type="currency">
            <text:p>€ 205.52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5" calcext:value-type="float">
            <text:p>135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3904" calcext:value-type="float">
            <text:p>193904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21.56+19.16+26.43" office:value-type="currency" office:currency="EUR" office:value="67.15" calcext:value-type="currency">
            <text:p>€ 67.15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6" calcext:value-type="float">
            <text:p>136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2810" calcext:value-type="float">
            <text:p>192810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7" calcext:value-type="float">
            <text:p>137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5088" calcext:value-type="float">
            <text:p>195088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8" calcext:value-type="float">
            <text:p>138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5087" calcext:value-type="float">
            <text:p>195087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297.71+266.92+236.81" office:value-type="currency" office:currency="EUR" office:value="801.44" calcext:value-type="currency">
            <text:p>€ 801.44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39" calcext:value-type="float">
            <text:p>139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6191" calcext:value-type="float">
            <text:p>196191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SUM(61.98+61.98+61.98)" office:value-type="currency" office:currency="EUR" office:value="185.94" calcext:value-type="currency">
            <text:p>€ 185.94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0" calcext:value-type="float">
            <text:p>140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6062" calcext:value-type="float">
            <text:p>196062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1" calcext:value-type="float">
            <text:p>141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6999" calcext:value-type="float">
            <text:p>196999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127.98+127.98+128.36" office:value-type="currency" office:currency="EUR" office:value="384.32" calcext:value-type="currency">
            <text:p>€ 384.32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2" calcext:value-type="float">
            <text:p>142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7110" calcext:value-type="float">
            <text:p>197110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61.98+61.98+61.98" office:value-type="currency" office:currency="EUR" office:value="185.94" calcext:value-type="currency">
            <text:p>€ 185.94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3" calcext:value-type="float">
            <text:p>143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55500" calcext:value-type="float">
            <text:p>155500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123.94+123.94+123.94" office:value-type="currency" office:currency="EUR" office:value="371.82" calcext:value-type="currency">
            <text:p>€ 371.82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4" calcext:value-type="float">
            <text:p>144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7830" calcext:value-type="float">
            <text:p>197830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5" calcext:value-type="float">
            <text:p>145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8298" calcext:value-type="float">
            <text:p>198298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32.85+12.32" office:value-type="currency" office:currency="EUR" office:value="45.17" calcext:value-type="currency">
            <text:p>€ 45.17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6" calcext:value-type="float">
            <text:p>146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198766" calcext:value-type="float">
            <text:p>198766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6.95+71.17+151.69" office:value-type="currency" office:currency="EUR" office:value="229.81" calcext:value-type="currency">
            <text:p>€ 229.81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3" office:value-type="float" office:value="147" calcext:value-type="float">
            <text:p>147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200643" calcext:value-type="float">
            <text:p>200643</text:p>
          </table:table-cell>
          <table:table-cell table:style-name="ce4" office:value-type="string" calcext:value-type="string">
            <text:p>SOGGETTO ANONIMO</text:p>
          </table:table-cell>
          <table:table-cell table:style-name="ce33"/>
          <table:table-cell table:style-name="ce91" table:formula="of:=123.19+77+85.11" office:value-type="currency" office:currency="EUR" office:value="285.3" calcext:value-type="currency">
            <text:p>€ 285.30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16"/>
          <table:table-cell table:number-columns-repeated="998"/>
        </table:table-row>
        <table:table-row table:style-name="ro2">
          <table:table-cell table:style-name="ce3" office:value-type="float" office:value="148" calcext:value-type="float">
            <text:p>148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200478" calcext:value-type="float">
            <text:p>200478</text:p>
          </table:table-cell>
          <table:table-cell table:style-name="ce4" office:value-type="string" calcext:value-type="string">
            <text:p>SOGGETTO ANONIMO</text:p>
          </table:table-cell>
          <table:table-cell table:style-name="ce33"/>
          <table:table-cell table:style-name="ce91" table:formula="of:=113.95+101.29+114.29" office:value-type="currency" office:currency="EUR" office:value="329.53" calcext:value-type="currency">
            <text:p>€ 329.53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16"/>
          <table:table-cell table:number-columns-repeated="998"/>
        </table:table-row>
        <table:table-row table:style-name="ro2">
          <table:table-cell table:style-name="ce3" office:value-type="float" office:value="149" calcext:value-type="float">
            <text:p>149</text:p>
          </table:table-cell>
          <table:table-cell table:style-name="ce3" office:value-type="float" office:value="12" calcext:value-type="float">
            <text:p>12</text:p>
          </table:table-cell>
          <table:table-cell table:style-name="ce3" office:value-type="float" office:value="200366" calcext:value-type="float">
            <text:p>200366</text:p>
          </table:table-cell>
          <table:table-cell table:style-name="ce4" office:value-type="string" calcext:value-type="string">
            <text:p>SOGGETTO ANONIMO</text:p>
          </table:table-cell>
          <table:table-cell table:style-name="ce33"/>
          <table:table-cell table:style-name="ce91" table:formula="of:=43.86+23.22+41.28" office:value-type="currency" office:currency="EUR" office:value="108.36" calcext:value-type="currency">
            <text:p>€ 108.36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196" table:number-columns-repeated="16"/>
          <table:table-cell table:number-columns-repeated="998"/>
        </table:table-row>
        <table:table-row table:style-name="ro2">
          <table:table-cell table:style-name="ce4" office:value-type="float" office:value="150" calcext:value-type="float">
            <text:p>150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0365" calcext:value-type="float">
            <text:p>200365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SUM(266.92+213.53+192.19)" office:value-type="currency" office:currency="EUR" office:value="672.64" calcext:value-type="currency">
            <text:p>€ 672.64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51" calcext:value-type="float">
            <text:p>151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1760" calcext:value-type="float">
            <text:p>201760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SUM(87.6+98.55+98.84)" office:value-type="currency" office:currency="EUR" office:value="284.99" calcext:value-type="currency">
            <text:p>€ 284.99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52" calcext:value-type="float">
            <text:p>152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1608" calcext:value-type="float">
            <text:p>201608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221.06+ 221.06+221.71" office:value-type="currency" office:currency="EUR" office:value="663.83" calcext:value-type="currency">
            <text:p>€ 663.83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53" calcext:value-type="float">
            <text:p>153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1489" calcext:value-type="float">
            <text:p>201489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57.15+46.54+52.51" office:value-type="currency" office:currency="EUR" office:value="156.2" calcext:value-type="currency">
            <text:p>€ 156.20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54" calcext:value-type="float">
            <text:p>154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1885" calcext:value-type="float">
            <text:p>201885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80.07+71.18++80.31" office:value-type="currency" office:currency="EUR" office:value="231.56" calcext:value-type="currency">
            <text:p>€ 231.56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55" calcext:value-type="float">
            <text:p>155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0716" calcext:value-type="float">
            <text:p>200716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151.25+151.25+110.85" office:value-type="currency" office:currency="EUR" office:value="413.35" calcext:value-type="currency">
            <text:p>€ 413.35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56" calcext:value-type="float">
            <text:p>156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2392" calcext:value-type="float">
            <text:p>202392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84.87+95.47+71.04" office:value-type="currency" office:currency="EUR" office:value="251.38" calcext:value-type="currency">
            <text:p>€ 251.38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57" calcext:value-type="float">
            <text:p>157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198408" calcext:value-type="float">
            <text:p>198408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/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58" calcext:value-type="float">
            <text:p>158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3191" calcext:value-type="float">
            <text:p>203191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123.94+123.94+123.94" office:value-type="currency" office:currency="EUR" office:value="371.82" calcext:value-type="currency">
            <text:p>€ 371.82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59" calcext:value-type="float">
            <text:p>159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3466" calcext:value-type="float">
            <text:p>203466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144.4+195.74+338.14" office:value-type="currency" office:currency="EUR" office:value="678.28" calcext:value-type="currency">
            <text:p>€ 678.28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60" calcext:value-type="float">
            <text:p>160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2912" calcext:value-type="float">
            <text:p>202912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104.03+117.03+117.37" office:value-type="currency" office:currency="EUR" office:value="338.43" calcext:value-type="currency">
            <text:p>€ 338.43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61" calcext:value-type="float">
            <text:p>161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3604" calcext:value-type="float">
            <text:p>203604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61.98+30.99" office:value-type="currency" office:currency="EUR" office:value="92.97" calcext:value-type="currency">
            <text:p>€ 92.97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62" calcext:value-type="float">
            <text:p>162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3978" calcext:value-type="float">
            <text:p>203978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30.8+30.8+27.46" office:value-type="currency" office:currency="EUR" office:value="89.06" calcext:value-type="currency">
            <text:p>€ 89.06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43" calcext:value-type="float">
            <text:p>143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4086" calcext:value-type="float">
            <text:p>204086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61.98+61.98" office:value-type="currency" office:currency="EUR" office:value="123.96" calcext:value-type="currency">
            <text:p>€ 123.96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44" calcext:value-type="float">
            <text:p>144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4310" calcext:value-type="float">
            <text:p>204310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62.28+78.25" office:value-type="currency" office:currency="EUR" office:value="140.53" calcext:value-type="currency">
            <text:p>€ 140.53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45" calcext:value-type="float">
            <text:p>145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4246" calcext:value-type="float">
            <text:p>204246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table:formula="of:=91.03+81.68" office:value-type="currency" office:currency="EUR" office:value="172.71" calcext:value-type="currency">
            <text:p>€ 172.71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46" calcext:value-type="float">
            <text:p>146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5037" calcext:value-type="float">
            <text:p>205037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office:value-type="currency" office:currency="EUR" office:value="30.99" calcext:value-type="currency">
            <text:p>€ 30.99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47" calcext:value-type="float">
            <text:p>147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5036" calcext:value-type="float">
            <text:p>205036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office:value-type="currency" office:currency="EUR" office:value="30.99" calcext:value-type="currency">
            <text:p>€ 30.99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48" calcext:value-type="float">
            <text:p>148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4912" calcext:value-type="float">
            <text:p>204912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office:value-type="currency" office:currency="EUR" office:value="160.61" calcext:value-type="currency">
            <text:p>€ 160.61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office:value-type="float" office:value="149" calcext:value-type="float">
            <text:p>149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205091" calcext:value-type="float">
            <text:p>205091</text:p>
          </table:table-cell>
          <table:table-cell table:style-name="ce4" office:value-type="string" calcext:value-type="string">
            <text:p>SOGGETTO ANONIMO</text:p>
          </table:table-cell>
          <table:table-cell table:style-name="ce120"/>
          <table:table-cell table:style-name="ce100" office:value-type="currency" office:currency="EUR" office:value="169.2" calcext:value-type="currency">
            <text:p>€ 169.20</text:p>
          </table:table-cell>
          <table:table-cell table:style-name="ce202" office:value-type="string" calcext:value-type="string">
            <text:p>Delibera G.R. 1061 del 10/10/2000</text:p>
          </table:table-cell>
          <table:table-cell table:style-name="ce33" office:value-type="string" calcext:value-type="string">
            <text:p>Ing Alessandro IALA <text:s/>UOC Transizione al Digitale <text:s/>e Cood.to Amm.vo Presidi Ospedalieri <text:s text:c="193"/></text:p>
          </table:table-cell>
          <table:table-cell table:style-name="ce3" office:value-type="string" calcext:value-type="string">
            <text:p>paziente in carico al servizio dialisi dell'azienda Toscana nord Ovest</text:p>
          </table:table-cell>
          <table:table-cell table:style-name="ce37" office:value-type="string" calcext:value-type="string">
            <text:p>No</text:p>
          </table:table-cell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4" table:number-columns-repeated="4"/>
          <table:table-cell table:style-name="ce120"/>
          <table:table-cell table:style-name="ce100"/>
          <table:table-cell table:style-name="ce203"/>
          <table:table-cell table:style-name="ce120"/>
          <table:table-cell table:style-name="ce4"/>
          <table:table-cell table:style-name="ce126"/>
          <table:table-cell table:style-name="ce206" table:number-columns-repeated="16"/>
          <table:table-cell table:number-columns-repeated="998"/>
        </table:table-row>
        <table:table-row table:style-name="ro2">
          <table:table-cell table:style-name="ce130" table:number-columns-repeated="3"/>
          <table:table-cell table:style-name="ce130" office:value-type="string" calcext:value-type="string">
            <text:p>SOMMA VERSILIA</text:p>
          </table:table-cell>
          <table:table-cell table:style-name="ce151"/>
          <table:table-cell table:style-name="ce198" table:formula="of:=SUM([.F3:.F163])" office:value-type="currency" office:currency="EUR" office:value="16615.05" calcext:value-type="currency">
            <text:p>€ 16,615.05</text:p>
          </table:table-cell>
          <table:table-cell table:style-name="ce204"/>
          <table:table-cell table:style-name="ce151"/>
          <table:table-cell table:style-name="ce130"/>
          <table:table-cell table:style-name="ce127"/>
          <table:table-cell table:style-name="ce20" table:number-columns-repeated="16"/>
          <table:table-cell table:number-columns-repeated="998"/>
        </table:table-row>
        <table:table-row table:style-name="ro2" table:number-rows-repeated="4">
          <table:table-cell table:style-name="ce7" table:number-columns-repeated="4"/>
          <table:table-cell table:style-name="ce15"/>
          <table:table-cell table:style-name="ce199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6">
          <table:table-cell table:style-name="ce7" table:number-columns-repeated="4"/>
          <table:table-cell table:style-name="ce15"/>
          <table:table-cell table:style-name="ce108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0"/>
          <table:table-cell table:style-name="ce108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15"/>
          <table:table-cell table:style-name="ce199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2">
          <table:table-cell table:style-name="ce7" table:number-columns-repeated="4"/>
          <table:table-cell table:style-name="ce15"/>
          <table:table-cell table:style-name="ce199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1"/>
          <table:table-cell table:style-name="ce199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1"/>
          <table:table-cell table:style-name="ce199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15"/>
          <table:table-cell table:style-name="ce199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1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2">
          <table:table-cell table:style-name="ce7" table:number-columns-repeated="4"/>
          <table:table-cell table:style-name="ce21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5">
          <table:table-cell table:style-name="ce7" table:number-columns-repeated="4"/>
          <table:table-cell table:style-name="ce22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0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2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2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20">
          <table:table-cell table:style-name="ce7" table:number-columns-repeated="5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2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2">
          <table:table-cell table:style-name="ce7" table:number-columns-repeated="4"/>
          <table:table-cell table:style-name="ce22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5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2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43">
          <table:table-cell table:style-name="ce7" table:number-columns-repeated="4"/>
          <table:table-cell table:style-name="ce22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3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21">
          <table:table-cell table:style-name="ce7" table:number-columns-repeated="4"/>
          <table:table-cell table:style-name="ce22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0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2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5">
          <table:table-cell table:style-name="ce7" table:number-columns-repeated="4"/>
          <table:table-cell table:style-name="ce22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8">
          <table:table-cell table:style-name="ce7" table:number-columns-repeated="4"/>
          <table:table-cell table:style-name="ce196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0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196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7">
          <table:table-cell table:style-name="ce7" table:number-columns-repeated="4"/>
          <table:table-cell table:style-name="ce196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>
          <table:table-cell table:style-name="ce7" table:number-columns-repeated="4"/>
          <table:table-cell table:style-name="ce20"/>
          <table:table-cell table:style-name="ce200"/>
          <table:table-cell table:style-name="ce35"/>
          <table:table-cell table:style-name="ce15"/>
          <table:table-cell table:style-name="ce7"/>
          <table:table-cell table:style-name="ce39"/>
          <table:table-cell table:style-name="ce20" table:number-columns-repeated="16"/>
          <table:table-cell table:number-columns-repeated="998"/>
        </table:table-row>
        <table:table-row table:style-name="ro2" table:number-rows-repeated="57">
          <table:table-cell table:number-columns-repeated="5"/>
          <table:table-cell table:style-name="ce201"/>
          <table:table-cell table:number-columns-repeated="1018"/>
        </table:table-row>
        <table:table-row table:style-name="ro3" table:number-rows-repeated="651">
          <table:table-cell table:number-columns-repeated="5"/>
          <table:table-cell table:style-name="ce201"/>
          <table:table-cell table:number-columns-repeated="1018"/>
        </table:table-row>
        <table:table-row table:style-name="ro4" table:number-rows-repeated="1047552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&quot;Times New Roman&quot;, serif" svg:font-family="'&quot;Times New Roman&quot;, serif'"/>
    <style:font-face style:name="Arial" svg:font-family="Arial"/>
    <style:font-face style:name="Calibri" svg:font-family="Calibri"/>
    <style:font-face style:name="Cambria" svg:font-family="Cambria"/>
    <style:font-face style:name="Garamond" svg:font-family="Garamond"/>
    <style:font-face style:name="Times New Roman" svg:font-family="'Times New Roman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svg:stroke-color="#3465a4" draw:fill-color="#729fcf" fo:wrap-option="no-wrap" draw:shadow-offset-x="8.5pt" draw:shadow-offset-y="8.5pt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25">
      <number:currency-symbol number:language="en" number:country="US">€</number:currency-symbol>
      <number:text> </number:text>
      <number:number number:decimal-places="2" loext:min-decimal-places="2" number:min-integer-digits="1" number:grouping="true"/>
    </number:currency-style>
    <number:number-style style:name="N126">
      <number:text>€</number:text>
      <number:number number:decimal-places="2" loext:min-decimal-places="2" number:min-integer-digits="1" number:grouping="true"/>
    </number:number-style>
    <number:number-style style:name="N127">
      <number:text>€</number:text>
      <number:number number:decimal-places="2" loext:min-decimal-places="2" number:min-integer-digits="1" number:grouping="true"/>
    </number:number-style>
    <number:currency-style style:name="N128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28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28P2" style:volatile="true">
      <number:currency-symbol>€</number:currency-symbol>
      <number:text> -</number:text>
      <number:number number:decimal-places="0" loext:min-decimal-places="0" number:min-integer-digits="0"/>
      <number:text> </number:text>
    </number:currency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">
      <number:text>€ </number:text>
      <number:number number:decimal-places="2" loext:min-decimal-places="2" number:min-integer-digits="1" number:grouping="true"/>
    </number:number-style>
    <number:number-style style:name="N130">
      <number:number number:decimal-places="0" loext:min-decimal-places="0" number:min-integer-digits="5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name-asian="Linux Libertine G" style:font-family-asian="'Linux Libertine G'" style:font-family-generic-asian="system" style:font-pitch-asian="variable" style:font-name-complex="Linux Libertine G" style:font-family-complex="'Linux Libertine G'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792pt" fo:page-height="612pt" style:num-format="1" style:print-orientation="landscape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fo:page-width="595.3pt" fo:page-height="841.89pt"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5">
      <style:page-layout-properties fo:page-width="1190.55pt" fo:page-height="841.89pt" style:num-format="1" style:print-orientation="landscape" fo:margin-top="54pt" fo:margin-bottom="54pt" fo:margin-left="50.4pt" fo:margin-right="50.4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Lucca_20__28_2_29_" style:display-name="PageStyle_Lucca (2)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Livorno_20__28_6A_29_" style:display-name="PageStyle_Livorno (6A)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ecina-Piombino-Portoferraio_20__28_6B_29_" style:display-name="PageStyle_Cecina-Piombino-Portoferraio (6B)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Massa_20__28_1_29_" style:display-name="PageStyle_Massa (1)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Pontedera-Pisa-Volterra_20__28_5_29_" style:display-name="PageStyle_Pontedera-Pisa-Volterra (5)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Versilia_20__28_12_29_" style:display-name="PageStyle_Versilia (12)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6" meta:cell-count="5625" meta:object-count="20"/>
    <meta:generator>LibreOfficeDev/6.0.5.2$Linux_X86_64 LibreOffice_project/</meta:generator>
  </office:meta>
</office:document-meta>
</file>